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erweg 26, 8515 CB Oldeouwer: melding huisvesten van diverse soorten vee.. (Z.90349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huisvesten van diverse soorten vee.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942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3496</meta:user-defined>
    <dc:language>nl</dc:language>
    <meta:user-defined meta:name="OVERHEIDop.locatietype/OVERHEIDop.gebiedsmarkering">Punt</meta:user-defined>
    <meta:user-defined meta:name="DC.title">Meerweg 26, 8515 CB Oldeouwer: melding huisvesten van diverse soorten vee.. (Z.903496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87</meta:user-defined>
    <meta:user-defined meta:name="OVERHEIDop.GmbID/DC.identifier">gmb-2026-394287</meta:user-defined>
    <meta:user-defined meta:name="OVERHEIDop.versieInformatie"/>
  </office:meta>
</office:document-meta>
</file>