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deels wijzigen van een geluidsscherm (wijziging vergunning Z2025-00009702), langs de Oostelijke Randweg (Havenbuurt LierMolenSloot)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4 juli 2026.</text:p>
            <text:p text:style-name="common-al">
            <text:span text:style-name="nadrukvet">Dossiernummer: </text:span>Z2026-00006613</text:p>
            <text:p text:style-name="common-al">
            <text:span text:style-name="nadrukvet">Omschrijving: </text:span>het deels wijzigen van een geluidsscherm (wijziging vergunning Z2025-00009702)</text:p>
            <text:p text:style-name="common-al">
            <text:span text:style-name="nadrukvet">Locatie: </text:span>langs de Oostelijke Randweg (Havenbuurt LierMolenSloot) te De Li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42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613</meta:user-defined>
    <meta:user-defined meta:name="DCTERMS.abstract">langs de Oostelijke Randweg (Havenbuurt LierMolenSloot) te De Lier</meta:user-defined>
    <dc:language>nl</dc:language>
    <meta:user-defined meta:name="OVERHEIDop.locatietype/OVERHEIDop.gebiedsmarkering">Vlak</meta:user-defined>
    <meta:user-defined meta:name="DC.title">Aanvraag Omgevingsvergunning ontvangen voor het deels wijzigen van een geluidsscherm (wijziging vergunning Z2025-00009702), langs de Oostelijke Randweg (Havenbuurt LierMolenSloot) te De Lier</meta:user-defined>
    <meta:user-defined meta:name="DCTERMS.W3CDTF/DCTERMS.available">2026-08-20</meta:user-defined>
    <meta:user-defined meta:name="DCTERMS.W3CDTF/OVERHEIDop.jaargang">2026</meta:user-defined>
    <meta:user-defined meta:name="OVERHEIDop.publicationIssue">394281</meta:user-defined>
    <meta:user-defined meta:name="OVERHEIDop.GmbID/DC.identifier">gmb-2026-394281</meta:user-defined>
    <meta:user-defined meta:name="OVERHEIDop.versieInformatie"/>
  </office:meta>
</office:document-meta>
</file>