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aast Oostmadeweg 35 (Kavel 371 Vroonda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bouwen van een woning naast Oostmadeweg 35 (Kavel 371 Vroondaal)</text:p>
            <text:p text:style-name="common-al"/>
            <text:p text:style-name="common-al">Ons kenmerk: VTH2026-6704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aast Oostmadeweg 35 (Kavel 371 Vroondaal)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2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042</meta:user-defined>
    <meta:user-defined meta:name="DCTERMS.abstract">het bouwen van een woning naast Oostmadeweg 35 (Kavel 371 Vroondaal)</meta:user-defined>
    <dc:language>nl</dc:language>
    <meta:user-defined meta:name="OVERHEIDop.locatietype/OVERHEIDop.gebiedsmarkering">Vlak</meta:user-defined>
    <meta:user-defined meta:name="DC.title">Omgevingsvergunning - Aangevraagd, naast Oostmadeweg 35 (Kavel 371 Vroondaal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80</meta:user-defined>
    <meta:user-defined meta:name="OVERHEIDop.GmbID/DC.identifier">gmb-2026-394280</meta:user-defined>
    <meta:user-defined meta:name="OVERHEIDop.versieInformatie"/>
  </office:meta>
</office:document-meta>
</file>