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ing aanvraag omgevingsvergunning voor het oprichten van een bed and breakfast in een loods op de locatie Luttik Cie 16 te Heemskerk, ingetrokken op 17 augustus 2026, zaaknummer ODIJ-Z-25-171578</text:p>
      <text:section text:name="zakelijke-mededeling_id1-3-2" text:style-name="zakelijke-mededeling">
        <text:section text:name="zakelijke-mededeling-tekst_id1-3-2-1" text:style-name="zakelijke-mededeling-tekst">
          <text:section text:name="tekst_id1-3-2-1-1" text:style-name="tekst">
            <text:p text:style-name="last-al">Omgevingsdienst IJmond heeft een aanvraag voor een omgevingsvergunning ontvangen. Omgevingsdienst IJmond ontvangt deze aanvraag in mandaat van het college van gemeente Heemskerk. De vergunning is aangevraagd voor het oprichten van een bed and breakfast in een loods op de locatie Luttik Cie 16   Heemskerk. De aanvraag is op verzoek van de aanvrager op 17 augustus 2026 ingetro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9427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7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7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Intrekking aanvraag omgevingsvergunning voor het oprichten van een bed and breakfast in een loods op de locatie Luttik Cie 16 te Heemskerk, ingetrokken op 17 augustus 2026, zaaknummer ODIJ-Z-25-171578</meta:user-defined>
    <meta:user-defined meta:name="DCTERMS.W3CDTF/DCTERMS.available">2026-08-20</meta:user-defined>
    <meta:user-defined meta:name="DCTERMS.W3CDTF/OVERHEIDop.jaargang">2026</meta:user-defined>
    <meta:user-defined meta:name="OVERHEIDop.publicationIssue">394278</meta:user-defined>
    <meta:user-defined meta:name="OVERHEIDop.GmbID/DC.identifier">gmb-2026-394278</meta:user-defined>
    <meta:user-defined meta:name="OVERHEIDop.versieInformatie"/>
  </office:meta>
</office:document-meta>
</file>