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ahliastraat 9, Rosmalen, Regulier deels verleend, niet direct in werking Omgevingsvergunning, het rooien van één boom in de achtertu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gedeeltelijk<text:span text:style-name="nadrukvet"> (in heroverweging) </text:span>verleend en treedt niet direct in werking</text:span>
          </text:p>
            <text:p text:style-name="common-al">Beschikking die niet ter inzage ligt bij de Informatiebalie </text:p>
            <text:p text:style-name="common-al">(aangegeven is de datum van het besluit)</text:p>
            <text:p text:style-name="common-al">
            
          </text:p>
            <text:p text:style-name="common-al">
            <text:span text:style-name="nadrukvet">Adres of locatie:</text:span> Dahliastraat 9, 5241 BP Rosmalen</text:p>
            <text:p text:style-name="common-al">
            <text:span text:style-name="nadrukvet">Omschrijving:</text:span> het rooien van één boom in de achtertuin</text:p>
            <text:p text:style-name="common-al">
            <text:span text:style-name="nadrukvet">Aangevraagde activiteiten:</text:span> Kapactiviteit</text:p>
            <text:p text:style-name="common-al">
            <text:span text:style-name="nadrukvet">Kenmerknummer: </text:span>079619725363</text:p>
            <text:p text:style-name="common-al">
            <text:span text:style-name="nadrukvet">Datum besluit: </text:span>17-08-2026</text:p>
            <text:p text:style-name="common-al">
            I<text:span text:style-name="nadrukvet">nwerkingtreding besluit: 14-09-2026</text:span></text:p>
            <text:p text:style-name="common-al"/>
            <text:p text:style-name="common-al">Bent u het niet eens met dit besluit, dan kunt u binnen zes weken na verzending van dit besluit aan aanvrager een beroepschrift indienen bij de Rechtbank Oost-Brabant, Sector Bestuursrecht, Postbus 90125, 5200 MA te ‘s-Hertogenbosch. Als u een spoedeisend belang hebt en de beroepsprocedure niet afgewacht kan worden dan kunt u tegelijkertijd de voorzieningenrechter van deze rechtbank verzoeken een voorlopige voorziening te treffen.</text:p>
            <text:p text:style-name="common-al">
            
          </text:p>
            <text:p text:style-name="common-al">
            
          </text:p>
            <text:p text:style-name="common-al">Als u nog vragen heeft, of als u het besluit wilt inzien, neem dan contact op met het Omgevingsloket, tel. (073) 615 57 77, e-mail: <text:a xlink:href="mailto:omgevingsloket@s-hertogenbosch.nl" xlink:type="simple">omgevingsloket@s-hertogenbosch.nl</text:a>. 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9427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7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7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kappen</meta:user-defined>
    <meta:user-defined meta:name="OVERHEIDop.referentienummer">079619725363</meta:user-defined>
    <dc:language>nl</dc:language>
    <meta:user-defined meta:name="OVERHEIDop.locatietype/OVERHEIDop.gebiedsmarkering">Punt</meta:user-defined>
    <meta:user-defined meta:name="DC.title">Dahliastraat 9, Rosmalen, Regulier deels verleend, niet direct in werking Omgevingsvergunning, het rooien van één boom in de achtertui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4274</meta:user-defined>
    <meta:user-defined meta:name="OVERHEIDop.GmbID/DC.identifier">gmb-2026-394274</meta:user-defined>
    <meta:user-defined meta:name="OVERHEIDop.versieInformatie"/>
  </office:meta>
</office:document-meta>
</file>