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n zuiden en tussen Westerblokker 16 en 32A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ten zuiden en tussen Westerblokker 16 en 32A te Blokker</text:span>, bouwrijp maken van deelgebied en realiseren tijdelijke uitweg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2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9410</meta:user-defined>
    <dc:language>nl</dc:language>
    <meta:user-defined meta:name="OVERHEIDop.locatietype/OVERHEIDop.gebiedsmarkering">Vlak</meta:user-defined>
    <meta:user-defined meta:name="DC.title">ten zuiden en tussen Westerblokker 16 en 32A VERLEENDE OMGEVINGSVERGUNNING reguliere procedu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71</meta:user-defined>
    <meta:user-defined meta:name="OVERHEIDop.GmbID/DC.identifier">gmb-2026-394271</meta:user-defined>
    <meta:user-defined meta:name="OVERHEIDop.versieInformatie"/>
  </office:meta>
</office:document-meta>
</file>