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mobiele kraan, Kennedyplein 200 5611Z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4591 </text:p>
            <text:p text:style-name="common-al"> Omschrijving: plaatsen van een mobiele 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nnedyplein 200 5611ZT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17-08-2026 </text:p>
            <text:p text:style-name="common-al"> 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2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591</meta:user-defined>
    <meta:user-defined meta:name="DCTERMS.abstract">plaatsen van een mobiele kraan</meta:user-defined>
    <dc:language>nl</dc:language>
    <meta:user-defined meta:name="OVERHEIDop.locatietype/OVERHEIDop.gebiedsmarkering">Punt</meta:user-defined>
    <meta:user-defined meta:name="DC.title">Besluit op aanvraag: plaatsen van een mobiele kraan, Kennedyplein 200 5611ZT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70</meta:user-defined>
    <meta:user-defined meta:name="OVERHEIDop.GmbID/DC.identifier">gmb-2026-394270</meta:user-defined>
    <meta:user-defined meta:name="OVERHEIDop.versieInformatie"/>
  </office:meta>
</office:document-meta>
</file>