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vangen van de huidige twee reclame uitingen door 2 LED scher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535 </text:p>
            <text:p text:style-name="common-al"> Omschrijving: vervangen van de huidige twee reclame uitingen door 2 LED scherm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Marconilaan 16 5621AA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53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2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535</meta:user-defined>
    <meta:user-defined meta:name="DCTERMS.abstract">vervangen van de huidige twee reclame uitingen door 2 LED scherm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vangen van de huidige twee reclame uitingen door 2 LED schermen</meta:user-defined>
    <meta:user-defined meta:name="OVERHEIDop.datumEindeReactietermijn">2026-09-30</meta:user-defined>
    <meta:user-defined meta:name="OVERHEIDop.terinzageleggingBG">https://publicaties.eindhoven.nl/dossier/EHV-ZP2026-00653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63</meta:user-defined>
    <meta:user-defined meta:name="OVERHEIDop.GmbID/DC.identifier">gmb-2026-394263</meta:user-defined>
    <meta:user-defined meta:name="OVERHEIDop.versieInformatie"/>
  </office:meta>
</office:document-meta>
</file>