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wijzigde collectevergunning: Wedde e.o., Openbare Basisschool De Vlonder, verkoopactie van Bolchrysanten op 28 augustus 2026 (nieuwe datum), verzenddatum: 1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maakt bekend dat de vergunning is gewijzig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gewijzig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9425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25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DCTERMS.abstract">Op grond van art. 5:13 APV is verleend, Gewijzigde collectevergunning voor Openbare Basisschool De Vlonder voor de verkoopactie van Bolchrysanten op 28 augustus 2026 (nieuwe datum)</meta:user-defined>
    <dc:language>nl</dc:language>
    <meta:user-defined meta:name="OVERHEIDop.locatietype/OVERHEIDop.gebiedsmarkering">Punt</meta:user-defined>
    <meta:user-defined meta:name="DC.title">Gewijzigde collectevergunning: Wedde e.o., Openbare Basisschool De Vlonder, verkoopactie van Bolchrysanten op 28 augustus 2026 (nieuwe datum), verzenddatum: 18 augustus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259</meta:user-defined>
    <meta:user-defined meta:name="OVERHEIDop.GmbID/DC.identifier">gmb-2026-394259</meta:user-defined>
    <meta:user-defined meta:name="OVERHEIDop.versieInformatie"/>
  </office:meta>
</office:document-meta>
</file>