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ek 34 - 2026: gemeente Drimmelen, tijdelijke verkeersmaatregel, afsluiten Schanseind, Made wegens vernieuwen waterleidin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Drimmelen maken bekend dat zij toestemming hebben gegeven tot</text:p>
            <text:p text:style-name="common-al"> 1. het afsluiten van de Schanseind in Made van 18 augustus 2026, 07.00 uur tot en met 26 augustus 2026, 16.00 uur, of zoveel korter of langer dan nodig is wegens het vernieuwen van de waterleiding:.</text:p>
            <text:p text:style-name="last-al">2. Doorgang voor hulpdiensten is mogelijk.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9425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5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5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Drimmelen</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Verkeer | Organisatie en beleid</meta:user-defined>
    <meta:user-defined meta:name="OVERHEIDop.Rubriek/DC.type">andere voorlichtingsinformatie</meta:user-defined>
    <dc:language>nl</dc:language>
    <meta:user-defined meta:name="OVERHEIDop.locatietype/OVERHEIDop.gebiedsmarkering">Weg</meta:user-defined>
    <meta:user-defined meta:name="DC.title">Week 34 - 2026: gemeente Drimmelen, tijdelijke verkeersmaatregel, afsluiten Schanseind, Made wegens vernieuwen waterleiding</meta:user-defined>
    <meta:user-defined meta:name="DCTERMS.W3CDTF/DCTERMS.available">2026-08-20</meta:user-defined>
    <meta:user-defined meta:name="DCTERMS.W3CDTF/OVERHEIDop.jaargang">2026</meta:user-defined>
    <meta:user-defined meta:name="OVERHEIDop.publicationIssue">394254</meta:user-defined>
    <meta:user-defined meta:name="OVERHEIDop.GmbID/DC.identifier">gmb-2026-394254</meta:user-defined>
    <meta:user-defined meta:name="OVERHEIDop.versieInformatie"/>
  </office:meta>
</office:document-meta>
</file>