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aanleggen van een oprit, De Bosk 1G, Harkem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aanleggen van een oprit, De Bosk 1G, Harkema</text:p>
            <text:p text:style-name="common-al">Zaaknummer: Z2026-001223</text:p>
            <text:p text:style-name="common-al">Zaakadres: De Bosk 1G, Harkema</text:p>
            <text:p text:style-name="common-al">Omschrijving: het aanleggen van een oprit</text:p>
            <text:p text:style-name="last-al">Datum ontvangst: 18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42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223</meta:user-defined>
    <meta:user-defined meta:name="DCTERMS.abstract">het aanleggen van een op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aanleggen van een oprit, De Bosk 1G, Harkem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53</meta:user-defined>
    <meta:user-defined meta:name="OVERHEIDop.GmbID/DC.identifier">gmb-2026-394253</meta:user-defined>
    <meta:user-defined meta:name="OVERHEIDop.versieInformatie"/>
  </office:meta>
</office:document-meta>
</file>