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aststelling geen sprake van een aanvraag, plaatsen van drie vlaggenmasten vlakbij de entree van het winkelcentrum (perceel K4604) in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Rectificatie: vaststelling geen sprake van een aanvraag</text:span>
          </text:p>
            <text:p text:style-name="common-al">Burgemeester en wethouders van Den Helder maken bekend dat voor het volgende verzoek voor een omgevingsvergunning is vastgesteld dat er geen sprake is van een aanvraag zoals bedoeld in de Algemene wet bestuursrecht. Dit betreft een rectificatie van de eerder gedane publicatie van 16-07-2026.</text:p>
            <text:p text:style-name="common-al">De Garst 1A 1785RK Den Helder, Vrede en Vrijheid 19 1785RL Den Helder, plaatsen van drie vlaggenmasten vlakbij de entree van het winkelcentrum (perceel K4604)</text:p>
            <text:p text:style-name="last-al">Verzenddatum: 18-08-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9424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4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4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4-0027</meta:user-defined>
    <meta:user-defined meta:name="DCTERMS.abstract">plaatsen van drie vlaggenmasten vlakbij de entree van het winkelcentrum (perceel K4604)</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Den Helder, vaststelling geen sprake van een aanvraag, plaatsen van drie vlaggenmasten vlakbij de entree van het winkelcentrum (perceel K4604) in Den Helder</meta:user-defined>
    <meta:user-defined meta:name="DCTERMS.W3CDTF/DCTERMS.available">2026-08-20</meta:user-defined>
    <meta:user-defined meta:name="DCTERMS.W3CDTF/OVERHEIDop.jaargang">2026</meta:user-defined>
    <meta:user-defined meta:name="OVERHEIDop.publicationIssue">394240</meta:user-defined>
    <meta:user-defined meta:name="OVERHEIDop.GmbID/DC.identifier">gmb-2026-394240</meta:user-defined>
    <meta:user-defined meta:name="OVERHEIDop.versieInformatie"/>
  </office:meta>
</office:document-meta>
</file>