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andkreekweg 4A, 4471NG Wolphaartsdijk - Besluit op aanvraag Ontheffing Alcoholwet voor ontheffing artikel 35 Alcoholwet Mosselfeest 29 augustus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Goes maakt bekend dat hij op 17 augustus 2026 een Ontheffing Alcoholwet heeft verleend voor Mosselfeest op 29 augustus 2026 op de locatie Zandkreekweg 4A, 4471NG Wolphaartsdijk. Het besluit is geregistreerd onder nummer Z2026-00005491 / B2026-00000631.</text:p>
            <text:p text:style-name="common-al">
            <text:span text:style-name="nadrukvet">Procedure</text:span>
          </text:p>
            <text:p text:style-name="last-al">Tegen een verleende vergunning kunnen belanghebbenden tot en met 29 september 2026 een (gemotiveerd) bezwaarschrift indienen bij de de burgemeester van Goe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423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3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3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491</meta:user-defined>
    <meta:user-defined meta:name="DCTERMS.abstract">Zandkreekweg 4A, 4471NG Wolphaartsdijk - Besluit op aanvraag Ontheffing Alcoholwet voor ontheffing artikel 35 Alcoholwet Mosselfeest 29 augustus 2026</meta:user-defined>
    <dc:language>nl</dc:language>
    <meta:user-defined meta:name="OVERHEIDop.locatietype/OVERHEIDop.gebiedsmarkering">Punt</meta:user-defined>
    <meta:user-defined meta:name="DC.title">Zandkreekweg 4A, 4471NG Wolphaartsdijk - Besluit op aanvraag Ontheffing Alcoholwet voor ontheffing artikel 35 Alcoholwet Mosselfeest 29 augustus 2026</meta:user-defined>
    <meta:user-defined meta:name="DCTERMS.W3CDTF/DCTERMS.available">2026-08-20</meta:user-defined>
    <meta:user-defined meta:name="DCTERMS.W3CDTF/OVERHEIDop.jaargang">2026</meta:user-defined>
    <meta:user-defined meta:name="OVERHEIDop.publicationIssue">394234</meta:user-defined>
    <meta:user-defined meta:name="OVERHEIDop.GmbID/DC.identifier">gmb-2026-394234</meta:user-defined>
    <meta:user-defined meta:name="OVERHEIDop.versieInformatie"/>
  </office:meta>
</office:document-meta>
</file>