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ieftendellaan 61, 2071 BV Santpoort-Noord,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ieftendellaan 61, 2071 BV Santpoort-Noord, plaatsen dakkap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Santpoort-Noord</text:span>
          </text:p>
            <text:p text:style-name="common-al">Kieftendellaan 61, 2071 BV Santpoort-Noord, plaatsen dakkapel (voorkant) (17-08-2026) 04534151137</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51137" xlink:type="simple">https://eloket.velsen.nl/o/search?q=04534151137</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51137</meta:user-defined>
    <dc:language>nl</dc:language>
    <meta:user-defined meta:name="OVERHEIDop.locatietype/OVERHEIDop.gebiedsmarkering">Punt</meta:user-defined>
    <meta:user-defined meta:name="DC.title">Verleende omgevingsvergunning Kieftendellaan 61, 2071 BV Santpoort-Noord, plaatsen dakkapel (voorkant)</meta:user-defined>
    <meta:user-defined meta:name="DCTERMS.W3CDTF/DCTERMS.available">2026-08-20</meta:user-defined>
    <meta:user-defined meta:name="DCTERMS.W3CDTF/OVERHEIDop.jaargang">2026</meta:user-defined>
    <meta:user-defined meta:name="OVERHEIDop.publicationIssue">394232</meta:user-defined>
    <meta:user-defined meta:name="OVERHEIDop.GmbID/DC.identifier">gmb-2026-394232</meta:user-defined>
    <meta:user-defined meta:name="OVERHEIDop.versieInformatie"/>
  </office:meta>
</office:document-meta>
</file>