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Bosweg 1 Hoofddorp , 65 meter richting 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De Wilde Infra &amp; Cultuurtechniek B.V.</text:p>
            <text:p text:style-name="common-al">Zaaknummer: OD2026-0052604</text:p>
            <text:p text:style-name="common-al">DSO nummer: 2026081700223</text:p>
            <text:p text:style-name="common-al">Ontvangstdatum melding: 17-08-2026</text:p>
            <text:p text:style-name="common-al">Namens: Gemeente Haarlemmermeer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9423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3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3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aarlemmerme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52604</meta:user-defined>
    <meta:user-defined meta:name="DCTERMS.abstract">Hoofddorp - 25130A - Aanleg Paardenbak - Bos Manage (Nabij Bosweg 1, Hoofddorp)</meta:user-defined>
    <dc:language>nl</dc:language>
    <meta:user-defined meta:name="OVERHEIDop.locatietype/OVERHEIDop.gebiedsmarkering">Vlak</meta:user-defined>
    <meta:user-defined meta:name="DC.title">Melding toepassen grond en baggerspecie - Nabij Bosweg 1 Hoofddorp , 65 meter richting oost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231</meta:user-defined>
    <meta:user-defined meta:name="OVERHEIDop.GmbID/DC.identifier">gmb-2026-394231</meta:user-defined>
    <meta:user-defined meta:name="OVERHEIDop.versieInformatie"/>
  </office:meta>
</office:document-meta>
</file>