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4 - 2026: gemeente Drimmelen, tijdelijke verkeersmaatregel diverse straten in Hooge Zwaluwe en Lage Zwaluwe wegens project Delta Rhine Corrid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Drimmelen maken bekend dat zij toestemming hebben gegeven tot het:</text:p>
            <text:p text:style-name="common-al"> 1. afsluiten van de Zonzeelseweg in Hooge Zwaluwe, ter hoogte van nummer 27a van 27 augustus 2026, 07.00 uur tot en met 28 augustus 2026, 16.00 uur; </text:p>
            <text:p text:style-name="common-al">2. afsluiten van de Zwaluwse Pootweg in Lage Zwaluwe, ter hoogte van nummer 16 van 31 augustus 2026, 07.00 uur tot en met 1 september 2026, 16.00 uur; </text:p>
            <text:p text:style-name="common-al">3. afsluiten van de Honderdroedeweg in Lage Zwaluwe, ter hoogte van nummer 25, van 31 augustus 2026, 07.00 uur tot en met 1 september 2026, 16.00 uur.</text:p>
            <text:p text:style-name="last-al">E.e.a. zoveel korter of langer dan nodig is wegens project Delta Rhine Corrido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942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4 - 2026: gemeente Drimmelen, tijdelijke verkeersmaatregel diverse straten in Hooge Zwaluwe en Lage Zwaluwe wegens project Delta Rhine Corrido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24</meta:user-defined>
    <meta:user-defined meta:name="OVERHEIDop.GmbID/DC.identifier">gmb-2026-394224</meta:user-defined>
    <meta:user-defined meta:name="OVERHEIDop.versieInformatie"/>
  </office:meta>
</office:document-meta>
</file>