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inister van Houtenlaan 123, 1981 EK Velsen-Zuid, tijdelijk plaatsen (10 jaar) energieopslagsystem en hekwerk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Minister van Houtenlaan 123, 1981 EK Velsen-Zuid, tijdelijk plaatsen (10 jaar) energieopslagsystem en hekwerk </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Velsen-Zuid</text:span>
          </text:p>
            <text:p text:style-name="common-al"/>
            <text:p text:style-name="common-al">Minister van Houtenlaan 123, 1981 EK Velsen-Zuid, tijdelijk plaatsen (10 jaar) energieopslagsystem en hekwerk  (18-08-2026) 04534128973</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28973" xlink:type="simple">https://eloket.velsen.nl/o/search?q=04534128973</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421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1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1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28973</meta:user-defined>
    <dc:language>nl</dc:language>
    <meta:user-defined meta:name="OVERHEIDop.locatietype/OVERHEIDop.gebiedsmarkering">Punt</meta:user-defined>
    <meta:user-defined meta:name="DC.title">Verleende omgevingsvergunning Minister van Houtenlaan 123, 1981 EK Velsen-Zuid, tijdelijk plaatsen (10 jaar) energieopslagsystem en hekwerk</meta:user-defined>
    <meta:user-defined meta:name="DCTERMS.W3CDTF/DCTERMS.available">2026-08-20</meta:user-defined>
    <meta:user-defined meta:name="DCTERMS.W3CDTF/OVERHEIDop.jaargang">2026</meta:user-defined>
    <meta:user-defined meta:name="OVERHEIDop.publicationIssue">394218</meta:user-defined>
    <meta:user-defined meta:name="OVERHEIDop.GmbID/DC.identifier">gmb-2026-394218</meta:user-defined>
    <meta:user-defined meta:name="OVERHEIDop.versieInformatie"/>
  </office:meta>
</office:document-meta>
</file>