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Ruyterstraat 80, 1971 BJ IJmuiden, bouwen dakopbouw en vergroten uitbouw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De Ruyterstraat 80, 1971 BJ IJmuiden, bouwen dakopbouw en vergroten uitbouw (achte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De Ruyterstraat 80, 1971 BJ IJmuiden, bouwen dakopbouw en vergroten uitbouw (achterkant) (17-08-2026) 04533919761</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3919761" xlink:type="simple">https://eloket.velsen.nl/o/search?q=04533919761</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2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3919761</meta:user-defined>
    <dc:language>nl</dc:language>
    <meta:user-defined meta:name="OVERHEIDop.locatietype/OVERHEIDop.gebiedsmarkering">Punt</meta:user-defined>
    <meta:user-defined meta:name="DC.title">Verleende omgevingsvergunning De Ruyterstraat 80, 1971 BJ IJmuiden, bouwen dakopbouw en vergroten uitbouw (achterkant)</meta:user-defined>
    <meta:user-defined meta:name="DCTERMS.W3CDTF/DCTERMS.available">2026-08-20</meta:user-defined>
    <meta:user-defined meta:name="DCTERMS.W3CDTF/OVERHEIDop.jaargang">2026</meta:user-defined>
    <meta:user-defined meta:name="OVERHEIDop.publicationIssue">394215</meta:user-defined>
    <meta:user-defined meta:name="OVERHEIDop.GmbID/DC.identifier">gmb-2026-394215</meta:user-defined>
    <meta:user-defined meta:name="OVERHEIDop.versieInformatie"/>
  </office:meta>
</office:document-meta>
</file>