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aanvraag omgevingsvergunning Naast Eperweg 149D-109, 8084HE 't Har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7 augustus 2026 hebben wij een aanvraag ontvangen voor het plaatsen van een POP-huisje voor het aansluiten van glasvezelkabels op het perceel naast Eperweg 149D-109, 8084HE 't Harde. De aanvraag is geregistreerd onder zaaknummer Z2026-00001401. De aanvraag betreft de volgende activiteit(en)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last-al">Nadat de aanvraag is beoordeeld neemt de gemeente een besluit. Tegen een ingediende aanvraag is geen bezwaar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lburg</text:p>
            </table:table-cell>
            <table:table-cell office:value-type="string" table:style-name="header.C">
              <text:p text:style-name="headerright"><text:span text:style-name="nr">Nr. 39421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1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1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lburg</meta:user-defined>
    <meta:user-defined meta:name="OVERHEID.Gemeente/OVERHEID.authority">E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401</meta:user-defined>
    <meta:user-defined meta:name="DCTERMS.abstract">Betreft: Aanvraag op locatie Naast Eperweg 149D-109, 8084HE 't Hard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komen aanvraag omgevingsvergunning Naast Eperweg 149D-109, 8084HE 't Harde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211</meta:user-defined>
    <meta:user-defined meta:name="OVERHEIDop.GmbID/DC.identifier">gmb-2026-394211</meta:user-defined>
    <meta:user-defined meta:name="OVERHEIDop.versieInformatie"/>
  </office:meta>
</office:document-meta>
</file>