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pslaan grond en baggerspecie - Nabij Nieuwe Uilenburgerstraat 84 Amsterdam , 12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opslaan grond en baggerspecie</text:p>
            <text:p text:style-name="common-al">Aanvrager: Van Baarsen Buisleidingen B.V.</text:p>
            <text:p text:style-name="common-al">Zaaknummer: OD2026-0051167</text:p>
            <text:p text:style-name="common-al">DSO nummer: 2026081000905</text:p>
            <text:p text:style-name="common-al">Ontvangstdatum melding: 10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2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167</meta:user-defined>
    <meta:user-defined meta:name="DCTERMS.abstract">26264 Oudeschans te Amsterdam</meta:user-defined>
    <dc:language>nl</dc:language>
    <meta:user-defined meta:name="OVERHEIDop.locatietype/OVERHEIDop.gebiedsmarkering">Vlak</meta:user-defined>
    <meta:user-defined meta:name="DC.title">Melding opslaan grond en baggerspecie - Nabij Nieuwe Uilenburgerstraat 84 Amsterdam , 12 meter richting noord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09</meta:user-defined>
    <meta:user-defined meta:name="OVERHEIDop.GmbID/DC.identifier">gmb-2026-394209</meta:user-defined>
    <meta:user-defined meta:name="OVERHEIDop.versieInformatie"/>
  </office:meta>
</office:document-meta>
</file>