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ioolaansluitingsvergunning Achterdijk 65B, 1191JJ Ouderkerk aan de Amstel - een aanvraag  voor een rioolaansluiting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een aanvraag voor een rioolaansluiting</text:p>
            <text:p text:style-name="common-al">
            <text:span text:style-name="nadrukvet">Locatie:</text:span> Achterdijk 65B, 1191JJ Ouderkerk aan de Amstel</text:p>
            <text:p text:style-name="common-al">
            <text:span text:style-name="nadrukvet">Kenmerk:</text:span> Z2026-00001995</text:p>
            <text:p text:style-name="common-al">
            <text:span text:style-name="nadrukvet">-Ontvangstdatum:</text:span> 14-0</text:p>
            <text:p text:style-name="common-al">
            <text:span text:style-name="nadrukvet">Aangevraagde activiteit(en):</text:span>
          </text:p>
            <text:p text:style-name="common-al">aansluituing riool</text:p>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9420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0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0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1995</meta:user-defined>
    <meta:user-defined meta:name="DCTERMS.abstract">Aanvraag Rioolaansluitingsvergunning Achterdijk 65B, 1191JJ Ouderkerk aan de Amstel - een aanvraag  voor een rioolaansluiting </meta:user-defined>
    <dc:language>nl</dc:language>
    <meta:user-defined meta:name="OVERHEIDop.locatietype/OVERHEIDop.gebiedsmarkering">Punt</meta:user-defined>
    <meta:user-defined meta:name="DC.title">Aanvraag Rioolaansluitingsvergunning Achterdijk 65B, 1191JJ Ouderkerk aan de Amstel - een aanvraag  voor een rioolaansluiting</meta:user-defined>
    <meta:user-defined meta:name="DCTERMS.W3CDTF/DCTERMS.available">2026-08-20</meta:user-defined>
    <meta:user-defined meta:name="DCTERMS.W3CDTF/OVERHEIDop.jaargang">2026</meta:user-defined>
    <meta:user-defined meta:name="OVERHEIDop.publicationIssue">394207</meta:user-defined>
    <meta:user-defined meta:name="OVERHEIDop.GmbID/DC.identifier">gmb-2026-394207</meta:user-defined>
    <meta:user-defined meta:name="OVERHEIDop.versieInformatie"/>
  </office:meta>
</office:document-meta>
</file>