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n der Hoopstraat 130-4 1051V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terras op het hoofddakvlak</text:p>
            <text:p text:style-name="common-al">Besluit: verleend</text:p>
            <text:p text:style-name="common-al">Besluit verzonden op: 18-08-2026</text:p>
            <text:p text:style-name="common-al">Zaakadres: Van der Hoopstraat 130-4 1051VN Amsterdam</text:p>
            <text:p text:style-name="common-al">Zaaknummer: Z2026-018634</text:p>
            <text:p text:style-name="common-al">DSO-nummer: 202604240136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8634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20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634</meta:user-defined>
    <meta:user-defined meta:name="DCTERMS.abstract">plaatsen van een dakterras op het hoofddakvl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n der Hoopstraat 130-4 1051V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06</meta:user-defined>
    <meta:user-defined meta:name="OVERHEIDop.GmbID/DC.identifier">gmb-2026-394206</meta:user-defined>
    <meta:user-defined meta:name="OVERHEIDop.versieInformatie"/>
  </office:meta>
</office:document-meta>
</file>