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Groenoordlaan 6, 7322 HW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 18 augustus 2026</text:p>
            <text:p text:style-name="common-al">Zaaknummer 02006356672</text:p>
            <text:p text:style-name="common-al"/>
            <text:p text:style-name="last-al">Het gaat hier om de intrekking van een ingediende aanvraag van 14-08-2026 inverband dubbele aanvraag omgevingsvergunning. Deze kennisgeving is bedoeld om u te informeren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41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6672</meta:user-defined>
    <dc:language>nl</dc:language>
    <meta:user-defined meta:name="OVERHEIDop.locatietype/OVERHEIDop.gebiedsmarkering">Adres</meta:user-defined>
    <meta:user-defined meta:name="DC.title">Intrekken aanvraag omgevingsvergunning Groenoordlaan 6, 7322 HW Apeldoo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9</meta:user-defined>
    <meta:user-defined meta:name="OVERHEIDop.GmbID/DC.identifier">gmb-2026-394189</meta:user-defined>
    <meta:user-defined meta:name="OVERHEIDop.versieInformatie"/>
  </office:meta>
</office:document-meta>
</file>