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umeijstraat 52-H 1056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koekoek met  kozijn aan de voorzijde van de woning</text:p>
            <text:p text:style-name="common-al">Besluit: verleend</text:p>
            <text:p text:style-name="common-al">Besluit verzonden op: 17-08-2026</text:p>
            <text:p text:style-name="common-al">Zaakadres: Lumeijstraat 52-H 1056VZ Amsterdam</text:p>
            <text:p text:style-name="common-al">Zaaknummer: Z2026-027902</text:p>
            <text:p text:style-name="common-al">DSO-nummer: 202606250015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790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1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902</meta:user-defined>
    <meta:user-defined meta:name="DCTERMS.abstract">plaatsen van een koekoek met  kozijn aan de voo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umeijstraat 52-H 1056VZ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88</meta:user-defined>
    <meta:user-defined meta:name="OVERHEIDop.GmbID/DC.identifier">gmb-2026-394188</meta:user-defined>
    <meta:user-defined meta:name="OVERHEIDop.versieInformatie"/>
  </office:meta>
</office:document-meta>
</file>