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anie Theronstraat 2 1091X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duurzaming gebouw</text:p>
            <text:p text:style-name="common-al">Zaakadres: Danie Theronstraat 2 1091XX Amsterdam</text:p>
            <text:p text:style-name="common-al">Datum ontvangst: 21-07-2026</text:p>
            <text:p text:style-name="common-al">Zaaknummer: Z2026-032340</text:p>
            <text:p text:style-name="common-al">DSO-nummer: 202607210173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18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340</meta:user-defined>
    <meta:user-defined meta:name="DCTERMS.abstract">Verduurzaming 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Danie Theronstraat 2 1091XX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86</meta:user-defined>
    <meta:user-defined meta:name="OVERHEIDop.GmbID/DC.identifier">gmb-2026-394186</meta:user-defined>
    <meta:user-defined meta:name="OVERHEIDop.versieInformatie"/>
  </office:meta>
</office:document-meta>
</file>