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uiten behandeling gestelde aanvraag voor het bouwen van een serre aan Annie Palmenlaan 5 te Bev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
                <text:span text:style-name="nadrukondlijn">Afgebroken aanvragen omgevingsvergunning </text:span>
              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03 Annie Palmenlaan 5 te Beverwijk</text:span>, buiten behandeling stellen van aanvraag voor het bouwen van een serre, besloten op 11 augustus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03</meta:user-defined>
    <dc:language>nl</dc:language>
    <meta:user-defined meta:name="OVERHEIDop.locatietype/OVERHEIDop.gebiedsmarkering">Adres</meta:user-defined>
    <meta:user-defined meta:name="DC.title">Buiten behandeling gestelde aanvraag voor het bouwen van een serre aan Annie Palmenlaan 5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85</meta:user-defined>
    <meta:user-defined meta:name="OVERHEIDop.GmbID/DC.identifier">gmb-2026-394185</meta:user-defined>
    <meta:user-defined meta:name="OVERHEIDop.versieInformatie"/>
  </office:meta>
</office:document-meta>
</file>