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Parnassusweg 103 Amsterdam , 31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Dura Vermeer Bouw en Vastgoed Amsterdam B.V.</text:p>
            <text:p text:style-name="common-al">Zaaknummer: OD2026-0048101</text:p>
            <text:p text:style-name="common-al">DSO nummer: 2026072400354</text:p>
            <text:p text:style-name="common-al">Ontvangstdatum melding: 24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18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8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8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8101</meta:user-defined>
    <meta:user-defined meta:name="DCTERMS.abstract">Vitrum</meta:user-defined>
    <dc:language>nl</dc:language>
    <meta:user-defined meta:name="OVERHEIDop.locatietype/OVERHEIDop.gebiedsmarkering">Vlak</meta:user-defined>
    <meta:user-defined meta:name="DC.title">Melding graven bodem - Nabij Parnassusweg 103 Amsterdam , 31 meter richting oost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84</meta:user-defined>
    <meta:user-defined meta:name="OVERHEIDop.GmbID/DC.identifier">gmb-2026-394184</meta:user-defined>
    <meta:user-defined meta:name="OVERHEIDop.versieInformatie"/>
  </office:meta>
</office:document-meta>
</file>