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Snellingerdijk 39, 8431EJ Oosterwolde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5137 voor een Omgevingsvergunning op de locatie Snellingerdijk 39, 8431EJ Oosterwolde. De vergunning is verleend. Het besluit betreft:</text:p>
            <text:p text:style-name="common-al">kap van een boom (herplant)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9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9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513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41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137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 Snellingerdijk 39, 8431EJ Oosterwol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80</meta:user-defined>
    <meta:user-defined meta:name="OVERHEIDop.GmbID/DC.identifier">gmb-2026-394180</meta:user-defined>
    <meta:user-defined meta:name="OVERHEIDop.versieInformatie"/>
  </office:meta>
</office:document-meta>
</file>