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stlaan 25 en Westlaan 25 B, 1991 AL Velserbroek, legaliseren verbouwen 2 woningen (incl uitbouw en 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Westlaan 25 en Westlaan 25 B, 1991 AL Velserbroek, legaliseren verbouwen 2 woningen (incl uitbouw en gevel)</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Velserbroek</text:span>
          </text:p>
            <text:p text:style-name="common-al">Westlaan 25 en Westlaan 25 B, 1991 AL Velserbroek, legaliseren verbouwen 2 woningen (incl uitbouw en gevel) (18-08-2026) 04533908216</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3908216" xlink:type="simple">https://eloket.velsen.nl/o/search?q=04533908216</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1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3908216</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Westlaan 25 en Westlaan 25 B, 1991 AL Velserbroek, legaliseren verbouwen 2 woningen (incl uitbouw en gevel)</meta:user-defined>
    <meta:user-defined meta:name="DCTERMS.W3CDTF/DCTERMS.available">2026-08-20</meta:user-defined>
    <meta:user-defined meta:name="DCTERMS.W3CDTF/OVERHEIDop.jaargang">2026</meta:user-defined>
    <meta:user-defined meta:name="OVERHEIDop.publicationIssue">394179</meta:user-defined>
    <meta:user-defined meta:name="OVERHEIDop.GmbID/DC.identifier">gmb-2026-394179</meta:user-defined>
    <meta:user-defined meta:name="OVERHEIDop.versieInformatie"/>
  </office:meta>
</office:document-meta>
</file>