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3-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3-1-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3-1-5-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3-1-5-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3-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1-8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1-8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1-8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3-1-8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3-1-8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3-1-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1-1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1-127">
      <text:list-level-style-bullet style:num-suffix="" text:bullet-char="​" text:level="1">
        <style:list-level-properties text:min-label-width="10mm"/>
      </text:list-level-style-bullet>
    </text:list-style>
    <text:list-style style:name="id1-3-2-3-1-127-1">
      <text:list-level-style-bullet style:num-suffix="" text:bullet-char="​" text:level="1">
        <style:list-level-properties text:min-label-width="10mm"/>
      </text:list-level-style-bullet>
    </text:list-style>
    <style:style style:family="table-column" style:parent-style-name="colspec" style:name="id1-3-2-3-1-127-1-2-1-1">
      <style:table-column-properties/>
    </style:style>
    <style:style style:family="table-column" style:parent-style-name="colspec" style:name="id1-3-2-3-1-127-1-3-1-1">
      <style:table-column-properties/>
    </style:style>
    <style:style style:family="table-column" style:parent-style-name="colspec" style:name="id1-3-2-3-1-127-1-4-1-1">
      <style:table-column-properties/>
    </style:style>
    <style:style style:family="table-column" style:parent-style-name="colspec" style:name="id1-3-2-3-1-127-1-5-1-1">
      <style:table-column-properties/>
    </style:style>
    <style:style style:family="table-column" style:parent-style-name="colspec" style:name="id1-3-2-3-1-127-1-6-1-1">
      <style:table-column-properties/>
    </style:style>
    <style:style style:family="table-column" style:parent-style-name="colspec" style:name="id1-3-2-3-1-127-1-7-1-1">
      <style:table-column-properties/>
    </style:style>
    <style:style style:family="table-column" style:parent-style-name="colspec" style:name="id1-3-2-3-1-127-1-8-1-1">
      <style:table-column-properties/>
    </style:style>
  </office:automatic-styles>
  <office:body>
    <office:text>
      <text:p text:style-name="new_page_staatscourant"/>
      <text:p text:style-name="single-kop-titel">Definitief besluit tot vaststelling containerlocaties inzameling Bio-afval Pendrecht</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p>
            <text:p text:style-name="al">
            <text:span text:style-name="nadrukvet">Definitief besluit tot vaststelling containerlocaties inzameling Bio-afval Pendrecht</text:span>
          </text:p>
          </text:section>
        </text:section>
        <text:section text:name="regeling-sluiting_id1-3-2-3" text:style-name="regeling-sluiting">
          <text:section text:name="slotformulering_id1-3-2-3-1" text:style-name="slotformulering">
            <text:p text:style-name="al"/>
            <text:p text:style-name="al">De Concerndirecteur Stadsbeheer,</text:p>
            <text:p text:style-name="al">
            <text:span text:style-name="nadrukvet">Gelet op:</text:span>
          </text:p>
            <text:p text:style-name="al"/>
            <text:list text:style-name="id1-3-2-3-1-5">
              <text:list-item text:style-override="id1-3-2-3-1-5-1">
                <text:number>1.</text:number>
                <text:p text:style-name="al">Artikel 4 Afvalstoffenverordening Rotterdam 2009</text:p>
              </text:list-item>
              <text:list-item text:style-override="id1-3-2-3-1-5-2">
                <text:number>2.</text:number>
                <text:p text:style-name="al">Uitvoeringsbesluit afvalstoffen Rotterdam 2018</text:p>
              </text:list-item>
              <text:list-item text:style-override="id1-3-2-3-1-5-3">
                <text:number>3.</text:number>
                <text:p text:style-name="al">Bouwbesluit 2020</text:p>
              </text:list-item>
              <text:list-item text:style-override="id1-3-2-3-1-5-4">
                <text:number>4.</text:number>
                <text:p text:style-name="al">De Richtlijn 'Toegankelijke Buitenruimte' van 2 mei 2018 </text:p>
              </text:list-item>
              <text:list-item text:style-override="id1-3-2-3-1-5-5">
                <text:number>5.</text:number>
                <text:p text:style-name="al">Gfe container ABC Buitenruimte Richtlijn 2022</text:p>
              </text:list-item>
              <text:list-item text:style-override="id1-3-2-3-1-5-6">
                <text:number>6.</text:number>
                <text:p text:style-name="al">De Grondstoffennota 2023-2026</text:p>
              </text:list-item>
              <text:list-item text:style-override="id1-3-2-3-1-5-7">
                <text:number>7.</text:number>
                <text:p text:style-name="al">EU Kaderrichtlijn Afvalstoffen (2018/851)</text:p>
              </text:list-item>
              <text:list-item text:style-override="id1-3-2-3-1-5-8">
                <text:number>8.</text:number>
                <text:p text:style-name="al">Besluit gescheiden inzameling huishoudelijke afvalstoffen</text:p>
              </text:list-item>
            </text:list>
            <text:p text:style-name="al">
            <text:span text:style-name="nadrukvet">Overwegende:</text:span>
          </text:p>
            <text:list text:style-name="id1-3-2-3-1-7">
              <text:list-item text:style-override="id1-3-2-3-1-7-1">
                <text:number>1.</text:number>
                <text:p text:style-name="al">Het college van burgemeester en wethouders kan op grond van artikel 4 lid 2 Afvalstoffenverordening aanwijzen via welk inzamelmiddel of via welke inzamelvoorziening de inzameling van een bepaalde categorie huishoudelijke afvalstoffen ten behoeve van de gebruiker(s) van één of meerdere percelen plaatsvindt.</text:p>
              </text:list-item>
              <text:list-item text:style-override="id1-3-2-3-1-7-2">
                <text:number>2.</text:number>
                <text:p text:style-name="al">Deze aanwijzing is vastgelegd in het Uitvoeringsbesluit afvalstoffen Rotterdam 2018.</text:p>
              </text:list-item>
              <text:list-item text:style-override="id1-3-2-3-1-7-3">
                <text:number>3.</text:number>
                <text:p text:style-name="al">EU Kaderrichtlijn Afvalstoffen (2018/851) ziet toe op strengere regels voor bioafval (GFE). Lidstaten moeten ervoor zorgen dat bioafval uiterlijk 31 december 2023 in overeenstemming met artikel 10, leden 2 en 3, ofwel aan de bron wordt gescheiden en gerecycleerd, ofwel gescheiden wordt ingezameld en niet gemengd wordt met andere soorten afval. </text:p>
              </text:list-item>
              <text:list-item text:style-override="id1-3-2-3-1-7-4">
                <text:number>4.</text:number>
                <text:p text:style-name="al">Het Besluit gescheiden inzameling huishoudelijke afvalstoffen is de implementatie van de EU Kaderrichtlijn Afvalstoffen en verplicht gemeenten om voor een aantal deelstromen te zorgen voor een systeem van gescheiden inzameling, waaronder bioafval.</text:p>
              </text:list-item>
            </text:list>
            <text:p text:style-name="al">
            <text:span text:style-name="nadrukvet">Containerlocaties</text:span>
          </text:p>
            <text:p text:style-name="al">U kunt de voorgenomen containerlocaties online zien. Ga naar <text:a xlink:href="http://www.rotterdam.nl/gfet" xlink:type="simple">www.rotterdam.nl/gfe</text:a> en open daar de kaart met containerlocaties. Wilt u de containerlocaties per brief ontvangen? Belt u ons dan. Ons telefoonnummer is 14 010. Kies in het keuzemenu 3 voor afval en buitenruimte en vraag naar de locatielijst van gfe-containers.</text:p>
            <text:p text:style-name="al">Locatienummer Straat Huisnummer of nadere omschrijving Afvalsoort</text:p>
            <text:p text:style-name="al">1 Abbenbroekweg hoek Middelharnisstraat Bioafval</text:p>
            <text:p text:style-name="al">2 Abbenbroekweg to. nrs. 36 - 38 hoek Melissantstraat    nrs.181 - 187</text:p>
            <text:p text:style-name="al">3 Baarlandhof to. nrs. 96 - 104 </text:p>
            <text:p text:style-name="al">4 Battenoordhof tbv. complex Oldegaarde nrs. 600A - 626D </text:p>
            <text:p text:style-name="al">5 Bruinissestraat hoek Wester-Schouwenpad hoek </text:p>
            <text:p text:style-name="al"> Noordwellestraat </text:p>
            <text:p text:style-name="al">6 Bruinissestraat thv. nrs. 33A - 53C </text:p>
            <text:p text:style-name="al">7 Den Bommmelhof tbv. complex Oldegaarde nrs. 520A - 646D </text:p>
            <text:p text:style-name="al">8 Dinteloordstraat hoek Fijnaartpad </text:p>
            <text:p text:style-name="al">9 Dirkslandhof thv. nrs. 14 - 78 hoek Tiengemetensingel </text:p>
            <text:p text:style-name="al">10 Dirkslandstraat thv. nrs. 76 - 78 en 80 - 82  </text:p>
            <text:p text:style-name="al">11 Dreischorstraat hoek Serooskerkestraat </text:p>
            <text:p text:style-name="al">12 Dreischorstraat thv. nrs. 36AD - 64AD </text:p>
            <text:p text:style-name="al">13 Ellemeethof to. nr. hoek Oldegaarde nrs. 918A - 944D </text:p>
            <text:p text:style-name="al">14 Ellewoutsdijkstraat thv. nrs. 146 - 156 hoek Ossenisseweg </text:p>
            <text:p text:style-name="al">15 Hontenissestraat thv. nrs. 75 - 89 </text:p>
            <text:p text:style-name="al">16 Kerkwervesingel thv. nrs. 15AC -17AC </text:p>
            <text:p text:style-name="al">17 Kerkwervesingel thv. nrs. 47AD - 49AD </text:p>
            <text:p text:style-name="al">18 Kortgenestraat nrs. 1 - 197 tbv. complex Kortgeneflat </text:p>
            <text:p text:style-name="al">19 Krabbendijkehof    thv. nrs. 115 - 127 </text:p>
            <text:p text:style-name="al">20 Krabbendijkestraat thv. nrs. 356 - 466 hoek Ossenisseweg </text:p>
            <text:p text:style-name="al">21 Krabbendijkestraat thv. nrs. 4 - 30 </text:p>
            <text:p text:style-name="al">22 Kruiningenstraat thv. nrs. 145 - 155 hoek Ossenisseweg </text:p>
            <text:p text:style-name="al">23 Melissantstraat thv. nr. 90 tbv. Slinge nrs. 284 - 394 en   nrs.396 - 506</text:p>
            <text:p text:style-name="al">24 Melissantstraat thv. nrs. 21D - 49A </text:p>
            <text:p text:style-name="al">25 Melissantstraat thv. nrs. 22 - 50 </text:p>
            <text:p text:style-name="al">26 Melissantstraat to. nrs. 284 - 394 Slinge Flat 1 </text:p>
            <text:p text:style-name="al">27 Middelharnisstraat thv. nrs. 110 - 112AD </text:p>
            <text:p text:style-name="al">28 Middelharnisstraat thv. nrs. 21B - 49D </text:p>
            <text:p text:style-name="al">29 Middelharnisstraat thv. nrs. 22 - 50 </text:p>
            <text:p text:style-name="al">30 Middelharnisstraat thv. nrs. 91 - 93AD hoek Slinge </text:p>
            <text:p text:style-name="al">31 Nieuw Vossemeerweg  hoek Krabbendijkestraat </text:p>
            <text:p text:style-name="al">32 Oldegaarde tbv. nrs. 468A - 494D </text:p>
            <text:p text:style-name="al">33 Oldegaarde thv. nrs. 668 - 670 hoek Sommelsdijkstraat </text:p>
            <text:p text:style-name="al">34 Oldegaarde to. nrs. 548A - 574D </text:p>
            <text:p text:style-name="al">35 Oldegaarde to. nrs. 628A - 654D </text:p>
            <text:p text:style-name="al">36 Ooltgensplaathof thv. nrs. 9 - 117 tbv. Zuiderparkflat </text:p>
            <text:p text:style-name="al">37 Ooltgensplaatweg thv. nrs. 101 - 107 </text:p>
            <text:p text:style-name="al">38 Ooltgensplaatweg thv. 5 - 7AB hoek Slinge  </text:p>
            <text:p text:style-name="al">39 Oosterlandstraat hoek Slinge </text:p>
            <text:p text:style-name="al">40 Ossenisseweg  thv. nrs. 59 - 125E </text:p>
            <text:p text:style-name="al">41 Plein 1953 nrs. 201 - 282 hoek Krabbendijkestraat </text:p>
            <text:p text:style-name="al">42 Raamsdonkweg hoek Geertruidenbergstraat nrs. 133 - 135 </text:p>
            <text:p text:style-name="al">43 Rilland Bathstraat thv. nrs. 76 - 90 </text:p>
            <text:p text:style-name="al">44 Schuddebeursstraat tbv. nrs. 22A - 50AD </text:p>
            <text:p text:style-name="al">45 Serooskerkestraat thv. nr. 5 </text:p>
            <text:p text:style-name="al">46 Sint-Annalandstraat thv. nrs. 19 - 25 </text:p>
            <text:p text:style-name="al">47 Sint-Annalandstraat thv. nrs. 91 - 105 hoek Tholenstraat </text:p>
            <text:p text:style-name="al">48 Sint-Maartensdijkstraat to. nrs. 35 - 45 </text:p>
            <text:p text:style-name="al">49 Sliedrechtstraat thv. nr. 4/Vlissingenplein to. Dinteloordstraat </text:p>
            <text:p text:style-name="al">50 Sliedrechtstraat thv. nrs. 171 - 277 to. Ellewoutsdijkstraat </text:p>
            <text:p text:style-name="al">51 Slinge hoek Kerkwervesingel thv. nr. 269 en    tbv. complex nrs. 65 - 267</text:p>
            <text:p text:style-name="al">52 Sommelsdijkstraat thv. nrs. 70 - 190 tbv. complex Ostrea </text:p>
            <text:p text:style-name="al">53 Stavenissestraat hoek Sint-Annalandstraat nr. 1  </text:p>
            <text:p text:style-name="al">54 Stavenissestraat thv. nrs. 255 - 265 hoek Ossenisseweg </text:p>
            <text:p text:style-name="al">55 Stellendamhof thv. nrs. 14 - 78 hoek Tiengemetensingel </text:p>
            <text:p text:style-name="al">56 Stellendamstraat thv. nrs. 75 - 77 of aan de overkant thv. nr. 76 </text:p>
            <text:p text:style-name="al">57 Tholenstraat to. nrs. 38 - 48 hoek Sint-Maartendijkstraat </text:p>
            <text:p text:style-name="al">58 Tiengemetenhof bij papier- en glascontainer </text:p>
            <text:p text:style-name="al">59 Tiengemetenhof tbv. Tiengemetenflat en Karel De Stoute Flat </text:p>
            <text:p text:style-name="al">60 Wagenbergstraat thv. nrs. 74 - 84 hoek Abbenbroekweg </text:p>
            <text:p text:style-name="al">61 Zierikzeestraat hoek Slinge tbv. complexen Schouwen Duiveland </text:p>
            <text:p text:style-name="al">
            <text:span text:style-name="nadrukvet">Zienswijzen</text:span>
          </text:p>
            <text:p text:style-name="al">Tegen het ontwerpbesluit zijn 7 zienswijzen ingediend. De nota van beantwoording van deze zienswijzen hebben bewoners per post en/of digitaal ontvangen en is digitaal te raadplegen op www.overheid.nl. </text:p>
            <text:p text:style-name="al">
            <text:span text:style-name="nadrukvet">Inzage </text:span>
          </text:p>
            <text:p text:style-name="al">Het definitieve besluit en de onderliggende stukken liggen vanaf de publicatiedatum</text:p>
            <text:p text:style-name="al"> 21 augustus 2026 zes weken ter inzage bij: </text:p>
            <text:p text:style-name="al">- Stadsbeheer, receptie Stadsbeheer Schoon, Kleinpolderplein 5, Rotterdam. </text:p>
            <text:p text:style-name="al">- Het definitieve besluit en de onderliggende stukken zijn ook beschikbaar bij de</text:p>
            <text:p text:style-name="al"> bekendmaking op <text:a xlink:href="http://www.overheid.nl" xlink:type="simple">www.overheid.nl</text:a> </text:p>
            <text:p text:style-name="al">De volgende onderliggende stukken zijn online te raadplegen:</text:p>
            <text:list text:style-name="id1-3-2-3-1-82">
              <text:list-item text:style-override="id1-3-2-3-1-82-1">
                <text:number>1.</text:number>
                <text:p text:style-name="al">Kaart met de voorgenomen locaties (www.rotterdam.nl/gfe)</text:p>
              </text:list-item>
              <text:list-item text:style-override="id1-3-2-3-1-82-2">
                <text:number>2.</text:number>
                <text:p text:style-name="al">Afvalstoffenverordening Rotterdam 2009 (http://decentrale.regelgeving.overheid.nl/cvdr/XHTMLoutput/Historie/Rotterdam/407031/CVDR407031_2.html)</text:p>
              </text:list-item>
              <text:list-item text:style-override="id1-3-2-3-1-82-3">
                <text:number>3.</text:number>
                <text:p text:style-name="al">Bouwbesluit (https://zoek.officielebekendmakingen.nl/stb-2020-84.html)</text:p>
              </text:list-item>
              <text:list-item text:style-override="id1-3-2-3-1-82-4">
                <text:number>4.</text:number>
                <text:p text:style-name="al">Uitvoeringsbesluit afvalstoffen Rotterdam 2018 (<text:a xlink:href="https://decentrale.regelgeving.overheid.nl/cvdr/xhtmloutput/Historie/Rotterdam/617661/CVDR617661_1.html" xlink:type="simple">https://decentrale.regelgeving.overheid.nl/cvdr/xhtmloutput/Historie/Rotterdam/617661/CVDR617661_1.html</text:a>)</text:p>
              </text:list-item>
              <text:list-item text:style-override="id1-3-2-3-1-82-5">
                <text:number>5.</text:number>
                <text:p text:style-name="al">De Grondstoffennota 2023-2026 (<text:a xlink:href="https://gemeenteraad.rotterdam.nl/Agenda/Document/deec7ac9-ad02-472d-a8ca-8561cd292ecf?documentId=ea2f4c7a-84c6-4c33-9d96-b3baa632a0ee&amp;agendaItemId=9dc2a9ea-e0e0-42cd-aeab-755961d981a6" xlink:type="simple">Document RotterdamRaad - [22bb008140] Bijlage behorende bij 22bb8139 over Grondstoffennota 2023-2026 - iBabs RIS</text:a>)</text:p>
              </text:list-item>
              <text:list-item text:style-override="id1-3-2-3-1-82-6">
                <text:number>6.</text:number>
                <text:p text:style-name="al">EU Kaderrichtlijn Afvalstoffen 2018/851 (<text:a xlink:href="https://eur-lex.europa.eu/legal-content/NL/TXT/PDF/?uri=CELEX:32018L0851&amp;from=NL" xlink:type="simple">https://eur-lex.europa.eu/legal-content/NL/TXT/PDF/?uri=CELEX:32018L0851&amp;from=NL</text:a>)</text:p>
              </text:list-item>
              <text:list-item text:style-override="id1-3-2-3-1-82-7">
                <text:number>7.</text:number>
                <text:p text:style-name="al">Besluit gescheiden inzameling huishoudelijke afvalstoffen (<text:a xlink:href="https://wetten.overheid.nl/BWBR0043736/2021-01-05" xlink:type="simple">https://wetten.overheid.nl/BWBR0043736/2021-01-05</text:a>)</text:p>
              </text:list-item>
            </text:list>
            <text:p text:style-name="al">
            <text:span text:style-name="nadrukvet">Niet eens met de beslissing </text:span>
          </text:p>
            <text:p text:style-name="al">Bent u het niet eens met het besluit van de gemeente? Dan kunt u hiertegen in beroep gaan bij de Raad van State. Dat moet u doen binnen 6 weken na de dag waarop de gemeente haar besluit heeft gepubliceerd. Bij uw brief doet u een kopie van het gemeentelijke besluit. </text:p>
            <text:p text:style-name="al">De brief met redenen (beroepsgronden) stuurt u aan: </text:p>
            <text:p text:style-name="al">Raad van State </text:p>
            <text:p text:style-name="al">Afdeling bestuursrechtspraak </text:p>
            <text:p text:style-name="al">Postbus 20019 </text:p>
            <text:p text:style-name="al">2500 EA ’s-Gravenhage </text:p>
            <text:p text:style-name="al">Let op: in beroep gaan bij de Raad van State is niet gratis. U betaalt griffierecht. </text:p>
            <text:p text:style-name="al">Voor meer informatie: www.raadvanstate.nl/bestuursrechtspraak/griffierecht. </text:p>
            <text:p text:style-name="al">
            <text:span text:style-name="nadrukvet">Voorlopige voorziening </text:span>
          </text:p>
            <text:p text:style-name="al">Als u in beroep gaat tegen het gemeentelijk besluit dan loopt de inwerkingtreding van het besluit gewoon door. Dat betekent dat het definitieve besluit ingaat op de dag na de bekendmaking ervan. De gemeente mag de container(s) vanaf die dag plaatsen. </text:p>
            <text:p text:style-name="al">Wilt u de inwerkingtreding stoppen (schorsen)? Dan moet u een verzoek voor een ‘voorlopige voorziening indienen bij de Raad van Staten. Dat moet u doen binnen 6 weken na de dag dat de gemeente haar definitieve besluit heeft gepubliceerd. Bij een voorlopige voorziening mag het definitieve besluit pas ingaan nadat de voorzieningenrechter van de Raad van State er een besluit over heeft genomen. De gemeente mag de container niet eerder plaatsen. </text:p>
            <text:p text:style-name="al">Het verzoek om een voorlopige voorziening stuurt u aan: </text:p>
            <text:p text:style-name="al">Raad van State </text:p>
            <text:p text:style-name="al">t.a.v. de Voorzieningenrechter van de Afdeling bestuursrechtspraak </text:p>
            <text:p text:style-name="al">Postbus 20019 </text:p>
            <text:p text:style-name="al">2500 EA ’s-Gravenhage</text:p>
            <text:p text:style-name="al">De Concerndirecteur Stadsbeheer,</text:p>
            <text:p text:style-name="al">Voor deze,</text:p>
            <text:p text:style-name="al">De directeur Stadsbeheer Schone Stad,</text:p>
            <text:p text:style-name="al">Namens deze, </text:p>
            <text:p text:style-name="al">Hayati Tosun </text:p>
            <text:p text:style-name="al">Manager Inzameling &amp; Hergebruik </text:p>
            <text:p text:style-name="al"/>
            <text:p text:style-name="al">
            <text:span text:style-name="nadrukvet">Bijlage: Nota van beantwoording schriftelijke zienswijze ontwerpbesluit Pendrecht</text:span>
          </text:p>
            <text:p text:style-name="al">
            <text:span text:style-name="nadrukvet">Juridisch kader</text:span>
          </text:p>
            <text:p text:style-name="al">De Wet milieubeheer (10.21 Wm en verder) verplicht de gemeente tot het inzamelen van huishoudelijk afval. Bij en krachtens de Wet milieubeheer zijn regels gesteld met betrekking tot de wijze waarop de gemeente invulling geeft aan deze verplichting. </text:p>
            <text:p text:style-name="al">
            <text:span text:style-name="nadrukvet">Afvalstoffenverordening </text:span>
          </text:p>
            <text:p text:style-name="al">Op grond van artikel 10.23 Wm is de gemeenteraad verplicht een afvalstoffenverordening vast te stellen. Artikel 10.24 Wm schrijft voor welke onderwerpen in de afvalstoffenverordening moeten en kunnen worden geregeld. Blijkens het tweede lid kunnen regels worden gesteld omtrent het inzamelen van huishoudelijke afvalstoffen. </text:p>
            <text:p text:style-name="al">Op basis hiervan bepaalt artikel 4 van de Afvalstoffenverordening Rotterdam dat het college aanwijst op welke wijze (via welke inzamelmiddelen en inzamelvoorzieningen) de verschillende categorieën huishoudelijke afvalstoffen moeten worden ingezameld en (derde lid) dat het college plaatsen kan aanwijzen voor inzamelvoorzieningen ten behoeve van groepen percelen. De nadere regels hiertoe zijn door het college vastgelegd in het Uitvoeringsbesluit Afvalstoffen Rotterdam 2018.</text:p>
            <text:p text:style-name="al">
            <text:span text:style-name="nadrukvet">Procedure</text:span>
          </text:p>
            <text:p text:style-name="al">Het besluit (in de zin van art. 1:3 eerste lid van de Algemene wet bestuursrecht) voor het aanwijzen van de locaties van inzamelvoorzieningen wordt genomen met inachtneming van afdeling 3.4 Algemene wet bestuursrecht (uniforme openbare voorbereidingsprocedure). </text:p>
            <text:p text:style-name="al">Dit betekent dat eerst een ontwerpbesluit wordt genomen met betrekking tot de beoogde locaties. </text:p>
            <text:p text:style-name="al">Het bepalen van locaties van inzamelvoorzieningen zal in bepaalde gevallen inhouden dat bestaande voorzieningen zullen worden ingetrokken. Ook voor deze intrekkingen geldt dat er eerst een ontwerpbesluit wordt genomen.</text:p>
            <text:p text:style-name="al">Belanghebbenden kunnen gedurende 6 weken (te rekenen vanaf de dag na publicatie van het ontwerpbesluit) hun zienswijze geven op het ontwerpbesluit. </text:p>
            <text:p text:style-name="al">Het behandelen van een zienswijze bestaat uit een interne herbeoordeling van het eerder genomen ontwerpbesluit. Daarna wordt een definitief besluit genomen waarbij de ingebrachte zienswijzen zijn meegewogen. Zienswijzen kunnen aldus leiden tot wijziging van het ontwerpbesluit of zienswijzen worden gemotiveerd afgewezen. Alle schriftelijk ingebrachte zienswijzen worden beantwoord in een Nota van antwoord die wordt gevoegd bij het definitieve besluit. </text:p>
            <text:p text:style-name="al">Tegen het definitieve besluit kan gedurende een periode van zes weken (te rekenen vanaf de dag na publicatie van het definitieve besluit) beroep worden ingesteld bij de Afdeling bestuursrechtspraak van de Raad van State.</text:p>
            <text:p text:style-name="al">
            <text:span text:style-name="nadrukvet">Belangenafweging</text:span>
          </text:p>
            <text:p text:style-name="al">Bij het kiezen van locaties vindt per locatie een zorgvuldige afweging plaats op basis van de randvoorwaarden/ uitgangspunten uit:</text:p>
            <text:list text:style-name="id1-3-2-3-1-122">
              <text:list-item text:style-override="id1-3-2-3-1-122-1">
                <text:number>1.</text:number>
                <text:p text:style-name="al">De Richtlijn 'Toegankelijke Buitenruimte' van 2 mei 2018 </text:p>
              </text:list-item>
              <text:list-item text:style-override="id1-3-2-3-1-122-2">
                <text:number>2.</text:number>
                <text:p text:style-name="al">Het ‘Programma van Eisen locaties ondergrondse containers’ uit 2018</text:p>
              </text:list-item>
              <text:list-item text:style-override="id1-3-2-3-1-122-3">
                <text:number>3.</text:number>
                <text:p text:style-name="al">De Grondstoffennota 2023-2026</text:p>
              </text:list-item>
            </text:list>
            <text:p text:style-name="al">
            <text:span text:style-name="nadrukvet">Zienswijzen</text:span>
          </text:p>
            <text:p text:style-name="al">Naar aanleiding van de publicatie van het Ontwerpbesluit, hebben zeven belanghebbenden een zienswijze schriftelijk ingediend. Deze zienswijze is tijdig binnengekomen en in behandeling genomen. </text:p>
            <text:p text:style-name="al">De zienswijzen zijn geïnventariseerd en op onderdelen zijn deze veelal gelijkluidend. Daarom zijn de onderdelen van de zienswijzen genummerd, samengevat weergegeven en voorzien van de ambtelijke overwegingen/ beoordeling/ motivering. Onder “Standpunt” is aangegeven of (het onderdeel van) de zienswijze al dan niet tot een aanpassing van het ontwerpbesluit leidt. </text:p>
            <text:p text:style-name="al">In verband met de Algemene Verordening gegevensbescherming (AVG) zijn de namen en adressen van de belanghebbenden niet opgenomen.</text:p>
            <text:list text:style-name="id1-3-2-3-1-127">
              <text:list-item text:style-override="id1-3-2-3-1-127-1">
                <text:number/>
                <text:p><draw:frame draw:style-name="lidiv"><draw:text-box ofo:max-width="15.3cm" ofo:min-height="1cm" ofo:min-width="5cm"><text:section text:name="table_id1-3-2-3-1-127-1-2" text:style-name="table"><text:p text:style-name="table_top"/>
                <table:table table:style-name="tgroup">
                  <table:table-column table:style-name="id1-3-2-3-1-127-1-2-1-1"/>
                  
                    <table:table-row table:style-name="row">
                      <table:table-cell table:style-name="entry" table:number-rows-spanned="1" table:number-columns-spanned="1">
                        <text:p text:style-name="table_al">
                          <text:span text:style-name="nadrukvet">Zienswijze 1.</text:span>
                        </text:p>
                      </table:table-cell>
                    </table:table-row>
                    <table:table-row table:style-name="row">
                      <table:table-cell table:style-name="entry" table:number-rows-spanned="1" table:number-columns-spanned="1">
                        <text:p text:style-name="table_al">
                          <text:span text:style-name="nadrukvet">
                            <text:span text:style-name="nadrukcur">Samenvatting:</text:span>
                          </text:span>
                        </text:p>
                        <text:p text:style-name="table_al">Inzake het plaatsen van gft containers zou ik graag een gft container zien bij de kruising Kamperland singel en de Stavenisse straat. Er wordt veel vuil en afval aangeboden en het zou helpen om de buurt schoner te houden. Het is nu al erbarmelijk, laat staan als deze container ontbreekt op deze plek. Graag verneem ik van u of dit een haalbare bare kaart is. Mijn advies zou zijn zet dan bij alle afvalcontainers een gft container.</text:p>
                      </table:table-cell>
                    </table:table-row>
                    <table:table-row table:style-name="row">
                      <table:table-cell table:style-name="entry" table:number-rows-spanned="1" table:number-columns-spanned="1">
                        <text:p text:style-name="table_al">
                          <text:span text:style-name="nadrukvet">
                            <text:span text:style-name="nadrukcur">Overwegingen/beoordeling/motivering: </text:span>
                          </text:span>
                        </text:p>
                        <text:p text:style-name="table_al">Het aantal gfe-containers dat wordt geplaatst is afgestemd op het aantal huishoudens in een buurt. Daarom is het helaas niet mogelijk om bij iedere afvalcontainer ook een gfe-container te plaatsen.</text:p>
                        <text:p text:style-name="table_al">Na plaatsing monitoren we het gebruik van de gfe-containers. Als uit deze monitoring blijkt dat op een bepaalde locatie extra capaciteit nodig is, bekijken we of een aanvullende gfe-container kan worden geplaatst. Daarbij nemen we de door u voorgestelde locatie, bij de kruising Kamperlandsingel en Stavenissestraat, mee in onze afweging.</text:p>
                      </table:table-cell>
                    </table:table-row>
                    <table:table-row table:style-name="row">
                      <table:table-cell table:style-name="entry" table:number-rows-spanned="1" table:number-columns-spanned="1">
                        <text:p text:style-name="table_al">
                          <text:span text:style-name="nadrukvet">
                            <text:span text:style-name="nadrukcur">Standpunt:</text:span>
                          </text:span> Zienswijze geeft geen aanleiding tot wijziging van de voorgenomen locatie.</text:p>
                      </table:table-cell>
                    </table:table-row>
                  
                </table:table>
              <text:p text:style-name="table_bottom"/></text:section></draw:text-box></draw:frame></text:p>
                <text:p><draw:frame draw:style-name="lidiv"><draw:text-box ofo:max-width="15.3cm" ofo:min-height="1cm" ofo:min-width="5cm"><text:section text:name="table_id1-3-2-3-1-127-1-3" text:style-name="table"><text:p text:style-name="table_top"/>
                <table:table table:style-name="tgroup">
                  <table:table-column table:style-name="id1-3-2-3-1-127-1-3-1-1"/>
                  
                    <table:table-row table:style-name="row">
                      <table:table-cell table:style-name="entry" table:number-rows-spanned="1" table:number-columns-spanned="1">
                        <text:p text:style-name="table_al">
                          <text:span text:style-name="nadrukvet">Zienswijze 2. </text:span>
                        </text:p>
                      </table:table-cell>
                    </table:table-row>
                    <table:table-row table:style-name="row">
                      <table:table-cell table:style-name="entry" table:number-rows-spanned="1" table:number-columns-spanned="1">
                        <text:p text:style-name="table_al">
                          <text:span text:style-name="nadrukvet">
                            <text:span text:style-name="nadrukcur">Samenvatting</text:span>
                          </text:span>
                          <text:span text:style-name="nadrukcur">:</text:span>
                        </text:p>
                        <text:p text:style-name="table_al">Graag zou ik even willen reageren op de brief die ik vandaag heb ontvangen over het plaatsen van gfe bak in de zierikzeestraat in pendrecht wil even kwijt dat ik met de plaats die is aangegeven niet eens ben dat ding komt precies onder mijn balkon te staan wat denkt u van de vliegen de stank en dan over de kopmeeuwen te zwijgen als iemand de bak open laat staan er is op het midden stuk aan de slinger genoeg plaats en heeft er niemand last van want dit verpest mijn woon plezier</text:p>
                      </table:table-cell>
                    </table:table-row>
                    <table:table-row table:style-name="row">
                      <table:table-cell table:style-name="entry" table:number-rows-spanned="1" table:number-columns-spanned="1">
                        <text:p text:style-name="table_al">
                          <text:span text:style-name="nadrukvet">
                            <text:span text:style-name="nadrukcur">Overwegingen/beoordeling/motivering:</text:span>
                          </text:span>
                        </text:p>
                        <text:p text:style-name="table_al">Bedankt voor uw reactie en uw voorstel voor een alternatieve locatie. De door u voorgestelde locatie ligt op een te grote loopafstand. Bij woningen waar het afval inpandig wordt ingezameld, plaatsen wij de gfe-container daarom in de openbare ruimte, maar op een goede loopafstand. Wij hebben uw straat opnieuw beoordeeld en daarbij een geschikte locatie gevonden die verder van de woningen is gelegen. De GFE-container zal worden geplaatst aan het einde van de Zierikzeestraat, op de hoek van de Slinge. De exacte locatie kunt u zien op de kaart op www.rotterdam.nl/gfe. De GFE-container wordt acht keer per jaar grondig gereinigd en wekelijks geleegd. Indien nodig schalen wij de ledigingsfrequentie op naar twee keer per week. Dankzij dit onderhoud en de regelmatige lediging ontvangen wij nauwelijks meldingen van overlast in of rondom de container.</text:p>
                      </table:table-cell>
                    </table:table-row>
                    <table:table-row table:style-name="row">
                      <table:table-cell table:style-name="entry" table:number-rows-spanned="1" table:number-columns-spanned="1">
                        <text:p text:style-name="table_al">
                          <text:span text:style-name="nadrukvet">
                            <text:span text:style-name="nadrukcur">Standpunt:</text:span>
                          </text:span> Zienswijze geeft aanleiding tot wijziging van de voorgenomen locatie.</text:p>
                      </table:table-cell>
                    </table:table-row>
                  
                </table:table>
              <text:p text:style-name="table_bottom"/></text:section></draw:text-box></draw:frame></text:p>
                <text:p><draw:frame draw:style-name="lidiv"><draw:text-box ofo:max-width="15.3cm" ofo:min-height="1cm" ofo:min-width="5cm"><text:section text:name="table_id1-3-2-3-1-127-1-4" text:style-name="table"><text:p text:style-name="table_top"/>
                <table:table table:style-name="tgroup">
                  <table:table-column table:style-name="id1-3-2-3-1-127-1-4-1-1"/>
                  
                    <table:table-row table:style-name="row">
                      <table:table-cell table:style-name="entry" table:number-rows-spanned="1" table:number-columns-spanned="1">
                        <text:p text:style-name="table_al">
                          <text:span text:style-name="nadrukvet">Zienswijze 3. </text:span>
                        </text:p>
                      </table:table-cell>
                    </table:table-row>
                    <table:table-row table:style-name="row">
                      <table:table-cell table:style-name="entry" table:number-rows-spanned="1" table:number-columns-spanned="1">
                        <text:p text:style-name="table_al">
                          <text:span text:style-name="nadrukvet">
                            <text:span text:style-name="nadrukcur">Samenvatting</text:span>
                          </text:span>
                          <text:span text:style-name="nadrukvet">:</text:span>
                        </text:p>
                        <text:p text:style-name="table_al">Met deze oplossing ben ik het totaal niet eens. Als ik het goed heb begrepen, komen die bakken bij mij op op hoek van de straat en helemaal niet bij de glasbak, papierbak en prullenbak die er al in mijn omgeving staan.</text:p>
                        <text:p text:style-name="table_al">Ik en meer buren met mij vinden dit geen goed idee omdat wij ons balkon op die kant hebben en er al genoeg overlast is van verkeer ervaren en wij geen behoefte hebben aan een Gft bak bij ons op de hoek, die moet dan gewoon bij de glasbak, papierbak,en prullenbalk.</text:p>
                        <text:p text:style-name="table_al">Wij zijn bang voor stank en zakken die er naast gezet gaan worden. </text:p>
                        <text:p text:style-name="table_al">De eengezinswoningen verder in de straat zullen zelf wel groenbakken hebben, dus vraag ik mij af voor wie deze bak dan bestemd is, alleen voor ons complex?</text:p>
                        <text:p text:style-name="table_al">Dus niet op die plek graag!! Maar bij de bakken die er al staan en waar iedereen langs komt vanwege het glas en oud papier. Hopend dat hier gehoor aan gegeven wordt.</text:p>
                      </table:table-cell>
                    </table:table-row>
                    <table:table-row table:style-name="row">
                      <table:table-cell table:style-name="entry" table:number-rows-spanned="1" table:number-columns-spanned="1">
                        <text:p text:style-name="table_al">
                          <text:span text:style-name="nadrukvet">
                            <text:span text:style-name="nadrukcur">Overwegingen/beoordeling/motivering:</text:span>
                          </text:span> Zie antwoord op zienswijze 2.</text:p>
                      </table:table-cell>
                    </table:table-row>
                    <table:table-row table:style-name="row">
                      <table:table-cell table:style-name="entry" table:number-rows-spanned="1" table:number-columns-spanned="1">
                        <text:p text:style-name="table_al">
                          <text:span text:style-name="nadrukvet">
                            <text:span text:style-name="nadrukcur">Standpunt:</text:span>
                          </text:span> Zienswijze geeft aanleiding tot wijziging van de voorgenomen locatie.</text:p>
                      </table:table-cell>
                    </table:table-row>
                  
                </table:table>
              <text:p text:style-name="table_bottom"/></text:section></draw:text-box></draw:frame></text:p>
                <text:p><draw:frame draw:style-name="lidiv"><draw:text-box ofo:max-width="15.3cm" ofo:min-height="1cm" ofo:min-width="5cm"><text:section text:name="table_id1-3-2-3-1-127-1-5" text:style-name="table"><text:p text:style-name="table_top"/>
                <table:table table:style-name="tgroup">
                  <table:table-column table:style-name="id1-3-2-3-1-127-1-5-1-1"/>
                  
                    <table:table-row table:style-name="row">
                      <table:table-cell table:style-name="entry" table:number-rows-spanned="1" table:number-columns-spanned="1">
                        <text:p text:style-name="table_al">
                          <text:span text:style-name="nadrukvet">Zienswijze 4. </text:span>
                        </text:p>
                      </table:table-cell>
                    </table:table-row>
                    <table:table-row table:style-name="row">
                      <table:table-cell table:style-name="entry" table:number-rows-spanned="1" table:number-columns-spanned="1">
                        <text:p text:style-name="table_al">
                          <text:span text:style-name="nadrukvet">
                            <text:span text:style-name="nadrukcur">Samenvatting</text:span>
                          </text:span>
                          <text:span text:style-name="nadrukcur">: </text:span>
                        </text:p>
                        <text:p text:style-name="table_al">Ik woon in Pendrecht. De plek die ik op de plattegrond zie voor onze wijk is op de hoek van de Zierikzeestraat. Dat is vlak voor een kinderdagverblijf, naar mijn menig niet zo'n beste plek. Ook omdat er in de brief staat: "zoveel mogelijk bij de andere afvalcontainers" De andere containers staan 100 meter verderop een "overloop van secondair naar de Slinge. Daar staat de glascontainer, papiercontainer en restafval. Dus zou het beter zijn om de Gfe-bak daar te plaatsen. Hierbij twee foto's, zodat u kunt zien wat ik bedoel.</text:p>
                      </table:table-cell>
                    </table:table-row>
                    <table:table-row table:style-name="row">
                      <table:table-cell table:style-name="entry" table:number-rows-spanned="1" table:number-columns-spanned="1">
                        <text:p text:style-name="table_al">
                          <text:span text:style-name="nadrukvet">
                            <text:span text:style-name="nadrukcur">Overwegingen/beoordeling/motivering: </text:span>
                          </text:span>Zie antwoord op zienswijze 2.</text:p>
                      </table:table-cell>
                    </table:table-row>
                    <table:table-row table:style-name="row">
                      <table:table-cell table:style-name="entry" table:number-rows-spanned="1" table:number-columns-spanned="1">
                        <text:p text:style-name="table_al">
                          <text:span text:style-name="nadrukvet">
                            <text:span text:style-name="nadrukcur">Standpunt</text:span>
                          </text:span>: Zienswijze geeft aanleiding tot wijziging van de voorgenomen locatie.</text:p>
                      </table:table-cell>
                    </table:table-row>
                  
                </table:table>
              <text:p text:style-name="table_bottom"/></text:section></draw:text-box></draw:frame></text:p>
                <text:p><draw:frame draw:style-name="lidiv"><draw:text-box ofo:max-width="15.3cm" ofo:min-height="1cm" ofo:min-width="5cm"><text:section text:name="table_id1-3-2-3-1-127-1-6" text:style-name="table"><text:p text:style-name="table_top"/>
                <table:table table:style-name="tgroup">
                  <table:table-column table:style-name="id1-3-2-3-1-127-1-6-1-1"/>
                  
                    <table:table-row table:style-name="row">
                      <table:table-cell table:style-name="entry" table:number-rows-spanned="1" table:number-columns-spanned="1">
                        <text:p text:style-name="table_al">
                          <text:span text:style-name="nadrukvet">Zienswijze 5.</text:span>
                        </text:p>
                      </table:table-cell>
                    </table:table-row>
                    <table:table-row table:style-name="row">
                      <table:table-cell table:style-name="entry" table:number-rows-spanned="1" table:number-columns-spanned="1">
                        <text:p text:style-name="table_al">
                          <text:span text:style-name="nadrukcur">Samenvatting:</text:span>
                        </text:p>
                        <text:p text:style-name="table_al">Het is de bedoeling dat er een Gfe-bak aan het einde van de Zierikzeestraat komt. Dit is geen goede plek omdat de overlast groter zal zijn dan het beoogde doel, het verzamelen van het afval. De bewoners van de Flat Duiveland-Schouwe, die het balkon aan die kant hebben zullen daar zeker overlast van ondervinden door de stank van niet verpakte vuil, en het naast geplaatste afval waar ratten en meeuwen op afkomen, maar ook voor de andere bewoners, want het probleem zwerfvuil gaat toenemen. In beide flats is een containerruimte waar de bewoners hun afval kwijt kunnen en zullen alleen maar overlast ervaren.</text:p>
                        <text:p text:style-name="table_al"> Een betere plek zou zijn aan het einde van de Schuddebeurstraat richting Slinge, hier staan al bakken voor papier en glas.  Ik hoop dat u dit verzoek in beraad zult nemen.</text:p>
                      </table:table-cell>
                    </table:table-row>
                    <table:table-row table:style-name="row">
                      <table:table-cell table:style-name="entry" table:number-rows-spanned="1" table:number-columns-spanned="1">
                        <text:p text:style-name="table_al">
                          <text:span text:style-name="nadrukvet">
                            <text:span text:style-name="nadrukcur">Overwegingen/beoordeling/motivering:</text:span>
                          </text:span> Zie antwoord op zienswijze 2.</text:p>
                      </table:table-cell>
                    </table:table-row>
                    <table:table-row table:style-name="row">
                      <table:table-cell table:style-name="entry" table:number-rows-spanned="1" table:number-columns-spanned="1">
                        <text:p text:style-name="table_al">
                          <text:span text:style-name="nadrukvet">
                            <text:span text:style-name="nadrukcur">Standpunt: </text:span>
                          </text:span>
                          <text:span text:style-name="nadrukcur">Zienswijze</text:span> geeft aanleiding tot wijziging van de voorgenomen locatie.</text:p>
                      </table:table-cell>
                    </table:table-row>
                  
                </table:table>
              <text:p text:style-name="table_bottom"/></text:section></draw:text-box></draw:frame></text:p>
                <text:p><draw:frame draw:style-name="lidiv"><draw:text-box ofo:max-width="15.3cm" ofo:min-height="1cm" ofo:min-width="5cm"><text:section text:name="table_id1-3-2-3-1-127-1-7" text:style-name="table"><text:p text:style-name="table_top"/>
                <table:table table:style-name="tgroup">
                  <table:table-column table:style-name="id1-3-2-3-1-127-1-7-1-1"/>
                  
                    <table:table-row table:style-name="row">
                      <table:table-cell table:style-name="entry" table:number-rows-spanned="1" table:number-columns-spanned="1">
                        <text:p text:style-name="table_al">
                          <text:span text:style-name="nadrukvet">Zienswijze 6. </text:span>
                        </text:p>
                      </table:table-cell>
                    </table:table-row>
                    <table:table-row table:style-name="row">
                      <table:table-cell table:style-name="entry" table:number-rows-spanned="1" table:number-columns-spanned="1">
                        <text:p text:style-name="table_al">
                          <text:span text:style-name="nadrukvet">
                            <text:span text:style-name="nadrukcur">Samenvatting:</text:span>
                          </text:span>
                        </text:p>
                        <text:p text:style-name="table_al">Ik heb een opmerking over de GFE bak die moet komen in de Ellemeethof in Pendrecht.  Voor de 2 flats die daar staan is het helemaal niet handig dat de bak aan de Ellemeethof komt. Het zou veel handiger zijn als deze aan de Oldegaarde kant komt, aangezien de complexen ook daar de lift hebben. Ik (en ik denk vele met mij) ben niet van plan om met een zware vuilniszak 4 trappen af te lopen. Hiervoor pak ik de lift. En ik ga echt niet langs de hele flat lopen om naar een vuilnisbak te lopen. Sorry, maar dan kan ik mijn GFE afval niet scheiden. </text:p>
                        <text:p text:style-name="table_al"> Ik hoop dat er aan de noordkant ergens plek gemaakt kan worden. Bijvoorbeeld de glasbak weg en die vervangen voor een GFE bak? </text:p>
                      </table:table-cell>
                    </table:table-row>
                    <table:table-row table:style-name="row">
                      <table:table-cell table:style-name="entry" table:number-rows-spanned="1" table:number-columns-spanned="1">
                        <text:p text:style-name="table_al">
                          <text:span text:style-name="nadrukvet">
                            <text:span text:style-name="nadrukcur">Overwegingen/beoordeling/motivering:</text:span>
                          </text:span>
                        </text:p>
                        <text:p text:style-name="table_al">Bij het bepalen van de locaties van gfe-containers wordt onder meer rekening gehouden met het aantal huishoudens en de loopafstand. Voor de twee flats aan de Ellemeethof is, gelet op de ligging van de entrees en liften en het aantal huishoudens, aanleiding om een extra aanbiedlocatie aan de zijde van de Oldegaarde te realiseren. Hiervoor wordt een afzonderlijke besluitvormingsprocedure doorlopen. U wordt hierover te zijner tijd geïnformeerd.</text:p>
                      </table:table-cell>
                    </table:table-row>
                    <table:table-row table:style-name="row">
                      <table:table-cell table:style-name="entry" table:number-rows-spanned="1" table:number-columns-spanned="1">
                        <text:p text:style-name="table_al">
                          <text:span text:style-name="nadrukvet">
                            <text:span text:style-name="nadrukcur">Standpunt:</text:span>
                          </text:span> Zienswijze geeft geen aanleiding tot wijziging van de voorgenomen locatie.</text:p>
                      </table:table-cell>
                    </table:table-row>
                  
                </table:table>
              <text:p text:style-name="table_bottom"/></text:section></draw:text-box></draw:frame></text:p>
                <text:p><draw:frame draw:style-name="lidiv"><draw:text-box ofo:max-width="15.3cm" ofo:min-height="1cm" ofo:min-width="5cm"><text:section text:name="table_id1-3-2-3-1-127-1-8" text:style-name="table"><text:p text:style-name="table_top"/>
                <table:table table:style-name="tgroup">
                  <table:table-column table:style-name="id1-3-2-3-1-127-1-8-1-1"/>
                  
                    <table:table-row table:style-name="row">
                      <table:table-cell table:style-name="entry" table:number-rows-spanned="1" table:number-columns-spanned="1">
                        <text:p text:style-name="table_al">
                          <text:span text:style-name="nadrukvet">Zienswijze 7.</text:span>
                        </text:p>
                      </table:table-cell>
                    </table:table-row>
                    <table:table-row table:style-name="row">
                      <table:table-cell table:style-name="entry" table:number-rows-spanned="1" table:number-columns-spanned="1">
                        <text:p text:style-name="table_al">
                          <text:span text:style-name="nadrukcur">Samenvatting:</text:span>
                        </text:p>
                        <text:p text:style-name="table_al">Hierbij maak ik bezwaar tegen de voorgenomen plaatsing van een GFE-container op de beoogde locatie Hoofdingang flat Oldegaarde 468 t/m 494 Achter Herkingenstraat 11.</text:p>
                        <text:p text:style-name="table_al">De gekozen locatie bevindt zich op de mooiste en groenste stukje van de wijk. Direct naast de looppaden parkje richting de metro. De paden worden intensief gebruikt door mensen. </text:p>
                        <text:p text:style-name="table_al">Wandelaars zullen op zeer korte afstand langs de GFE-container moeten lopen, wat afbreuk doet aan de uitstraling en beleving van deze groene omgeving. Ook de balkons van de flat bewoners zijn dichtbij de locatie. </text:p>
                        <text:p text:style-name="table_al">Daarnaast ervaren omwonenden nu al heel veel overlast van de restafvalcontainer. De ervaring is dat vuil met grote regelmaat verkeerd wordt aangeboden en dat afvalzakken worden leeggeschud. Daardoor belandt afval niet alleen op straat maar ook in het groen en in het aangrenzende water.Dit zorgt voor vervuiling, een onaantrekkelijk aanzicht en gevaar voor de watervogels, die verstrikt kunnen raken in plastikzakken. Dit is al meerdere voorgekomen. </text:p>
                        <text:p text:style-name="table_al">Ook de aanwezigheid van veel meeuwen vormt een belangrijk bezwaar. Deze vogels worden aangetrokken door afvalcontainers. Bij naast plaatsing wat regelmatig gebeurt worden door de meeuwen de afvalzakken opengescheurd en daarbij krijsen de meeuwen heel hard. Een plaatsing van een GFE-container zal deze problemen alleen maar vergroten. </text:p>
                        <text:p text:style-name="table_al">Verder is het opmerkelijk dat niet alleen bewoners van de flat een toegangstag voor de GFE-container zullen ontvangen, maar ook bewoners van de omliggende eengezinswoningen. Het is niet bekend door hoeveel bewoners een afvaltag zullen krijgen. Hierdoor zal de container door een veel grotere groep mensen worden gebruikt dan alleen de direct omwonenden, De bewoners die het dicht bij de container wonen, zullen daardoor onevenredig veel hinder ondervinden van afvalaanbiedingen, geluid en vervuiling. Terwijl een overgroot deel van de gebruikers verder van de locatie woont. </text:p>
                        <text:p text:style-name="table_al">Ik begrijp bovendien niet waarom er geen GF-container wordt geplaatst aan de Oldegaarde ter hoogte van nummer 506, waar al voorzieningen aanwezig zijn voor restafval, papier, en glas. Dat is juist een logische locatie omdat bewoners die hun afval willen scheiden daar nu al naartoe gaan. </text:p>
                        <text:p text:style-name="table_al">Ook de aanwezigheid van ratten baart zorgen. Door de nabijheid van water komen in dit deel van de wijk al meer ratten voor dan elders. Het plaatsen van een GFE-container zal dit probleem verder verergeren. </text:p>
                        <text:p text:style-name="table_al">Daarnaast roept de keuze voor deze locatie vragen op over de verdeling van voorzieningen binnen de wijk. Wederom lijkt een afvalvoorziening te worden geplaatst bij bewoners die al veel overlast ervaren van de bestaande restafvalcontainer. Die voor het grootse gedeelte gebruikt worden door bewoners van de eengezinswoningen verder af van de container dan de direct omwonenden. Ik vraag me af of een dergelijke locatie ook zou zijn gekozen wanneer het een gebeid met voornamelijk koopwoningen zou betreffen. </text:p>
                        <text:p text:style-name="table_al">Tot slot wil ik mijn zorgen uitspreken over de mogelijkheid om bezwaar te maken. Een groot deel van de direct omwonenden is niet goed in staat om zelfstandig bezwaar in te dienen, denk aan mensen met een achterstand in taalvaardigheid, sociale status en dergelijke. </text:p>
                        <text:p text:style-name="table_al">Ik heb meerdere bewoners gesproken niemand was blij met de gekozen locatie. Sommige wilden gebruik maken van de telefonische mogelijkheid, maar dat is hen niet gelukt. </text:p>
                        <text:p text:style-name="table_al">Ook ik heb geprobeerd telefonisch contact op te nemen, maar heb naar 1 uur 47 minuten wachten de poging moeten staken. Dit ervaar ik als een ontmoedigingsbeleid, waardoor het voor bewoners onnodig moeilijk wordt gemaakt gebruik te maken van hun recht om bezwaar te maken. </text:p>
                        <text:p text:style-name="table_al">Eerlijk gezegd heb ik weinig vertrouwen dat mijn bezwaar tot een andere beslissing zal leiden. Eerdere inspanningen van mijzelf en medebewoners om de overlast van de bestaande restafvalcontainer aan te kaarten hebben immers ook niet tot een verbetering of verplaatsing geleid. Het had veel beter geweest als u op de locatie een informatie stand geplaatst had en met mensen in gesprek was gegaan. </text:p>
                        <text:p text:style-name="table_al">Desondanks vind ik het belangrijk mijn bezwaar kenbaar te maken en verzoek ik u dringend de gekozen locatie te heroverwegen en een alternatieve locatie te kiezen die minder belastend si voor de directe omgeving. </text:p>
                        <text:p text:style-name="table_al">Ik verzoek u mijn bezwaar zorgvuldig te beoordelen en mij schriftelijk te informeren over u beslissing. </text:p>
                      </table:table-cell>
                    </table:table-row>
                    <table:table-row table:style-name="row">
                      <table:table-cell table:style-name="entry" table:number-rows-spanned="1" table:number-columns-spanned="1">
                        <text:p text:style-name="table_al">
                          <text:span text:style-name="nadrukvet">
                            <text:span text:style-name="nadrukcur">Overwegingen/beoordeling/motivering:</text:span>
                          </text:span>
                        </text:p>
                        <text:p text:style-name="table_al">De gfe-wijkcontainers worden geplaatst enkel voor bewoners van galerijflats, portiekwoningen en appartementen. De locaties zijn zorgvuldig gekozen op basis van de plaatsingscriteria. Daarbij is onder andere gekeken naar een goede bereikbaarheid voor gebruikers, de afstand tot woningen, het aantal huishoudens dat gebruik maakt van de bak, de inpassing in de openbare ruimte en de aanwezigheid van bestaande afvalvoorzieningen. De gfe-wijkcontainer wordt waar mogelijk geplaatst naast een bestaande afvalcontainer.</text:p>
                        <text:p text:style-name="table_al">De gfe-wijkcontainer is een afgesloten container die uitsluitend kan worden geopend met een speciale afvaltag. De container is voorzien van een toegangscontrolesysteem en een zelfsluitende klep, zodat deze niet open kan blijven staan. Hierdoor wordt voorkomen dat vogels en ander ongedierte toegang hebben tot het afval. Uit ervaringen in wijken waar deze containers al langere tijd in gebruik zijn, blijkt geen toename van meldingen over dierenoverlast als gevolg van de plaatsing van een gfe-wijkcontainer.</text:p>
                        <text:p text:style-name="table_al">De containers worden minimaal één keer per week geleegd. Als dit na ingebruikname niet voldoende blijkt, wordt de ledigingsfrequentie verhoogd. Daarnaast worden de containers acht keer per jaar grondig gereinigd om overlast zoveel mogelijk te beperken.</text:p>
                        <text:p text:style-name="table_al">Op basis van ervaringen in andere wijken zien wij bij gfe-wijkcontainers geen structurele problemen met afval naast de containers. Mocht onverhoopt toch sprake zijn van afval naast de container of andere overlast, dan kan hiervan een melding worden gedaan via MeldR, zodat de gemeente hierop actie kan ondernemen.</text:p>
                        <text:p text:style-name="table_al">Wij betreuren het dat u zo lang heeft moeten wachten voordat u telefonisch contact met de gemeente kon krijgen. Een wachttijd van 1 uur en 47 minuten is niet de dienstverlening die u mag verwachten. Onze excuses daarvoor. We onderzoeken wat er is misgegaan en hoe deze lange wachttijd heeft kunnen ontstaan.</text:p>
                      </table:table-cell>
                    </table:table-row>
                    <table:table-row table:style-name="row">
                      <table:table-cell table:style-name="entry" table:number-rows-spanned="1" table:number-columns-spanned="1">
                        <text:p text:style-name="table_al">
                          <text:span text:style-name="nadrukvet">
                            <text:span text:style-name="nadrukcur">Standpunt: </text:span>
                          </text:span> Zienswijze geeft geen aanleiding tot wijziging van de voorgenomen locatie.</text:p>
                      </table:table-cell>
                    </table:table-row>
                  
                </table:table>
              <text:p text:style-name="table_bottom"/></text:section></draw:text-box></draw:frame></text:p>
              </text:list-item>
            </text:list>
            <text:p text:style-name="al"/>
          </text:section>
          <text:section text:name="gegeven_id1-3-2-3-2" text:style-name="gegeven">
            <text:p text:style-name="dagtekening">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417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7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7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Rotterdam</meta:user-defined>
    <meta:user-defined meta:name="OVERHEID.Informatietype/DC.type">officiële publicatie</meta:user-defined>
    <meta:user-defined meta:name="OVERHEIDop.Rubriek/DC.type">ander besluit van algemene strekking</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DC.source">N.v.t.</meta:user-defined>
    <dc:language>nl</dc:language>
    <meta:user-defined meta:name="OVERHEIDop.locatietype/OVERHEIDop.gebiedsmarkering">Buurt</meta:user-defined>
    <meta:user-defined meta:name="DC.title">Definitief besluit tot vaststelling containerlocaties inzameling Bio-afval Pendrecht</meta:user-defined>
    <meta:user-defined meta:name="DCTERMS.W3CDTF/DCTERMS.available">2026-08-21</meta:user-defined>
    <meta:user-defined meta:name="OVERHEIDop.externeBijlage">GFE|exb-2026-29455</meta:user-defined>
    <meta:user-defined meta:name="OVERHEIDop.externeBijlage">Richtlijnen|exb-2026-29456</meta:user-defined>
    <meta:user-defined meta:name="DCTERMS.W3CDTF/OVERHEIDop.jaargang">2026</meta:user-defined>
    <meta:user-defined meta:name="OVERHEIDop.publicationIssue">394176</meta:user-defined>
    <meta:user-defined meta:name="OVERHEIDop.GmbID/DC.identifier">gmb-2026-394176</meta:user-defined>
    <meta:user-defined meta:name="OVERHEIDop.versieInformatie"/>
  </office:meta>
</office:document-meta>
</file>