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voor het aanleggen van een tijdelijke bouwinrit van 20 juli 2026 t/m 30 juni 2027 ter hoogte van de hoek van de Anjelierenlaan en de Rozenlaan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
                <text:span text:style-name="nadrukondlijn">Afgegeven ontheffingen bijzonder gebruik openbare gemeentegrond</text:span>
              </text:span>
            </text:span> 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D-178535 / Z-26-205623 </text:span>het aanleggen van een tijdelijke bouwinrit ter hoogte van de hoek van de Anjelierenlaan en de Rozenlaan in Beverwijk, van 20 juli 07:00 2026 t/m 30 juni 07:00 uur 2027. 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>De burgemeester voornoemd,</text:span></text:p>
          </text:section>
          <text:section text:name="ondertekening_id1-3-2-2-3">
            <text:p><text:span text:style-name="deze">M.E. Smit</text:span></text:p>
          </text:section>
          <text:section text:name="ondertekening_id1-3-2-2-4"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verwijk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-178535 / Z-26-205623 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Ontheffing voor het aanleggen van een tijdelijke bouwinrit van 20 juli 2026 t/m 30 juni 2027 ter hoogte van de hoek van de Anjelierenlaan en de Rozenlaan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73</meta:user-defined>
    <meta:user-defined meta:name="OVERHEIDop.GmbID/DC.identifier">gmb-2026-394173</meta:user-defined>
    <meta:user-defined meta:name="OVERHEIDop.versieInformatie"/>
  </office:meta>
</office:document-meta>
</file>