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voor het plaatsen van een autolaadkraan op 31 augustus en 1 september 2026 aan Herman Heijermanslaan ter hoogte van nummer 77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
                <text:span text:style-name="nadrukondlijn">Afgegeven ontheffingen bijzonder gebruik openbare gemeentegrond</text:span>
              </text:span>
            </text:span> 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D-179267 / Z-26-205584 </text:span>van 31 augustus 2026 en 01 september 2026 het tijdelijk afzetten van de Herman Heijermanslaan ter hoogte van nummer 77 voor het plaatsen van een autolaadkraan. 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>De burgemeester voornoemd,</text:span></text:p>
          </text:section>
          <text:section text:name="ondertekening_id1-3-2-2-3">
            <text:p><text:span text:style-name="deze">M.E. Smit</text:span></text:p>
          </text:section>
          <text:section text:name="ondertekening_id1-3-2-2-4"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verwijk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-179267 / Z-26-205584 </meta:user-defined>
    <dc:language>nl</dc:language>
    <meta:user-defined meta:name="OVERHEIDop.locatietype/OVERHEIDop.gebiedsmarkering">Adres</meta:user-defined>
    <meta:user-defined meta:name="DC.title">Ontheffing voor het plaatsen van een autolaadkraan op 31 augustus en 1 september 2026 aan Herman Heijermanslaan ter hoogte van nummer 77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70</meta:user-defined>
    <meta:user-defined meta:name="OVERHEIDop.GmbID/DC.identifier">gmb-2026-394170</meta:user-defined>
    <meta:user-defined meta:name="OVERHEIDop.versieInformatie"/>
  </office:meta>
</office:document-meta>
</file>