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Conradkade 80, 2517 CJ 's-Gravenhage, Conradkade 79, 2517 C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Conradkade 79 en Conradkade 80 tot 1 woning en het maken van een constructieve doorbraak</text:p>
            <text:p text:style-name="common-al"/>
            <text:p text:style-name="common-al">Ons kenmerk: VTH2026-6710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Conradkade 80, 2517 CJ 's-Gravenhage, Conradkade 79, 2517 C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1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00</meta:user-defined>
    <meta:user-defined meta:name="DCTERMS.abstract">het veranderen van de panden Conradkade 79 en Conradkade 80 tot 1 woning en het maken van een constructieve doorbra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Conradkade 80, 2517 CJ 's-Gravenhage, Conradkade 79, 2517 CJ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69</meta:user-defined>
    <meta:user-defined meta:name="OVERHEIDop.GmbID/DC.identifier">gmb-2026-394169</meta:user-defined>
    <meta:user-defined meta:name="OVERHEIDop.versieInformatie"/>
  </office:meta>
</office:document-meta>
</file>