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Tweede Constantijn Huygensstraat 70-H 1054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Zaaknummer: OD2026-0047620</text:p>
            <text:p text:style-name="common-al">DSO nummer: 2026072200355</text:p>
            <text:p text:style-name="common-al">Ontvangstdatum melding: 22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1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620</meta:user-defined>
    <meta:user-defined meta:name="DCTERMS.abstract">Tweede Constantijn Huygensstraat 70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Tweede Constantijn Huygensstraat 70-H 1054CW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67</meta:user-defined>
    <meta:user-defined meta:name="OVERHEIDop.GmbID/DC.identifier">gmb-2026-394167</meta:user-defined>
    <meta:user-defined meta:name="OVERHEIDop.versieInformatie"/>
  </office:meta>
</office:document-meta>
</file>