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gevelwijziging horeca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677 </text:p>
            <text:p text:style-name="common-al"> Omschrijving: gevelwijziging horeca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rkstraat 44 5611GK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67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1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677</meta:user-defined>
    <meta:user-defined meta:name="DCTERMS.abstract">gevelwijziging horeca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gevelwijziging horecapand</meta:user-defined>
    <meta:user-defined meta:name="OVERHEIDop.datumEindeReactietermijn">2026-09-30</meta:user-defined>
    <meta:user-defined meta:name="OVERHEIDop.terinzageleggingBG">https://publicaties.eindhoven.nl/dossier/EHV-ZP2026-00567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64</meta:user-defined>
    <meta:user-defined meta:name="OVERHEIDop.GmbID/DC.identifier">gmb-2026-394164</meta:user-defined>
    <meta:user-defined meta:name="OVERHEIDop.versieInformatie"/>
  </office:meta>
</office:document-meta>
</file>