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ndengracht 148-H 1015K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ingen van de kozijnen in voor- en  achtergevel en het wijziging van de begane grond van bedrijfsruimte naar woonruimte</text:p>
            <text:p text:style-name="common-al">Zaakadres: Lindengracht 148-H 1015KK Amsterdam</text:p>
            <text:p text:style-name="common-al">Datum ontvangst: 07-07-2026</text:p>
            <text:p text:style-name="common-al">Zaaknummer: Z2026-030131</text:p>
            <text:p text:style-name="common-al">DSO-nummer: 20260707014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1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131</meta:user-defined>
    <meta:user-defined meta:name="DCTERMS.abstract">wijzigingen van de kozijnen in voor- en  achtergevel en het wijziging van de begane grond van bedrijfsruimte naar woon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ndengracht 148-H 1015KK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62</meta:user-defined>
    <meta:user-defined meta:name="OVERHEIDop.GmbID/DC.identifier">gmb-2026-394162</meta:user-defined>
    <meta:user-defined meta:name="OVERHEIDop.versieInformatie"/>
  </office:meta>
</office:document-meta>
</file>