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een toilet en een  dixie, Europalaan 7 5622NB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7153 </text:p>
            <text:p text:style-name="common-al"> Omschrijving: plaatsen van een toilet en een  dixie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Europalaan 7 5622NB Eindhoven</text:p>
              </text:list-item>
            </text:list>
            <text:p text:style-name="common-al"> Soort aanvraag: Gebruik openbare ruimte, Flitsvergunning gebruik openbare ruimte (container, steiger, etc.) </text:p>
            <text:p text:style-name="common-al"> Besluit: Verleend </text:p>
            <text:p text:style-name="common-al"> Datum verzending: 18-08-2026 </text:p>
            <text:p text:style-name="common-al"> Heeft u direct belang bij deze beslissing? Dan kunt u binnen zes weken, na 18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415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5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5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153</meta:user-defined>
    <meta:user-defined meta:name="DCTERMS.abstract">plaatsen van een toilet en een  dixi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Besluit op aanvraag: plaatsen van een toilet en een  dixie, Europalaan 7 5622NB Eindhov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159</meta:user-defined>
    <meta:user-defined meta:name="OVERHEIDop.GmbID/DC.identifier">gmb-2026-394159</meta:user-defined>
    <meta:user-defined meta:name="OVERHEIDop.versieInformatie"/>
  </office:meta>
</office:document-meta>
</file>