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: Kennisgeving intrekking omgevingsvergunning Kleefkruid 13 in Putters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Deze publicatie betreft een rectificatie van een eerder bekendgemaakt intrekkingsbesluit. De oorspronkelijke publicatie betrof de intrekking van de omgevingsvergunning voor Kleefkruid 13 in Puttershoek, geregistreerd onder zaaknummer Z2025-00000225 en beschikbaar via: </text:span>
            <text:a xlink:href="https://zoek.officielebekendmakingen.nl/gmb-2026-382717.html" xlink:type="simple">https://zoek.officielebekendmakingen.nl/gmb-2026-382717.html</text:a>
          </text:p>
            <text:p text:style-name="common-al">De gemeente Hoeksche Waard maakt bekend dat het op 10 augustus 2026 genomen besluit tot intrekking van de omgevingsvergunning voor de locatie <text:span text:style-name="nadrukvet">Kleefkruid 13 in Puttershoek</text:span> is komen te vervallen.</text:p>
            <text:p text:style-name="common-al">Het betreft de omgevingsvergunning voor:</text:p>
            <text:list text:style-name="id1-3-2-1-1-4">
              <text:list-item text:style-override="id1-3-2-1-1-4-1">
                <text:number>•</text:number>
                <text:p text:style-name="al">Het vervangen van de kozijnen in de voorgevel en zijgevel.</text:p>
              </text:list-item>
            </text:list>
            <text:p text:style-name="common-al">Hierdoor is de eerder gepubliceerde kennisgeving van het intrekkingsbesluit niet langer van toepassing. Aan deze publicatie kunnen geen rechten worden ontleend ten aanzien van het eerder bekendgemaakte intrekkingsbesluit.</text:p>
            <text:p text:style-name="last-al">Voor vragen kunt u contact opnemen met de gemeente Hoeksche Waard via <text:a xlink:href="mailto:info@gemeentehw.nl" xlink:type="simple">info@gemeentehw.nl</text:a>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415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70</meta:user-defined>
    <dc:language>nl</dc:language>
    <meta:user-defined meta:name="OVERHEIDop.locatietype/OVERHEIDop.gebiedsmarkering">Punt</meta:user-defined>
    <meta:user-defined meta:name="DC.title">Rectificatie: Kennisgeving intrekking omgevingsvergunning Kleefkruid 13 in Puttersho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57</meta:user-defined>
    <meta:user-defined meta:name="OVERHEIDop.GmbID/DC.identifier">gmb-2026-394157</meta:user-defined>
    <meta:user-defined meta:name="OVERHEIDop.versieInformatie"/>
  </office:meta>
</office:document-meta>
</file>