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lierweg 32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diverse gevelreclame</text:p>
            <text:p text:style-name="common-al">Zaakadres: Vlierweg 32 Amsterdam</text:p>
            <text:p text:style-name="common-al">Datum ontvangst: 06-08-2026</text:p>
            <text:p text:style-name="common-al">Zaaknummer: Z2026-035164</text:p>
            <text:p text:style-name="common-al">DSO-nummer: 202608060037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15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5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5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5164</meta:user-defined>
    <meta:user-defined meta:name="DCTERMS.abstract">plaatsen van diverse gevelreclam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lierweg 32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51</meta:user-defined>
    <meta:user-defined meta:name="OVERHEIDop.GmbID/DC.identifier">gmb-2026-394151</meta:user-defined>
    <meta:user-defined meta:name="OVERHEIDop.versieInformatie"/>
  </office:meta>
</office:document-meta>
</file>