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hoogte van Malakkastraat 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2 Canada Populieren (stamomtrek 93-95 cm), staande aan het water ter hoogte van het perceel Malakkastraat 66</text:p>
            <text:p text:style-name="common-al"/>
            <text:p text:style-name="common-al">Ons kenmerk: VTH2026-6708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hoogte van Malakkastraat 66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1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089</meta:user-defined>
    <meta:user-defined meta:name="DCTERMS.abstract">het kappen van 2 Canada Populieren (stamomtrek 93-95 cm), staande aan het water ter hoogte van het perceel Malakkastraat 66</meta:user-defined>
    <dc:language>nl</dc:language>
    <meta:user-defined meta:name="OVERHEIDop.locatietype/OVERHEIDop.gebiedsmarkering">Vlak</meta:user-defined>
    <meta:user-defined meta:name="DC.title">Omgevingsvergunning - Aangevraagd, ter hoogte van Malakkastraat 6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45</meta:user-defined>
    <meta:user-defined meta:name="OVERHEIDop.GmbID/DC.identifier">gmb-2026-394145</meta:user-defined>
    <meta:user-defined meta:name="OVERHEIDop.versieInformatie"/>
  </office:meta>
</office:document-meta>
</file>