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erkplein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16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Kerkplein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Kas Rouwen en Vieren Woerden 12 t/m 27 dec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9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41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165</meta:user-defined>
    <meta:user-defined meta:name="DCTERMS.abstract">het organiseren van Kas Rouwen en Vieren Woerden 12 t/m 27 december 2026</meta:user-defined>
    <dc:language>nl</dc:language>
    <meta:user-defined meta:name="OVERHEIDop.locatietype/OVERHEIDop.gebiedsmarkering">Vlak</meta:user-defined>
    <meta:user-defined meta:name="DC.title">Besluit (Kerkplein, Woerden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43</meta:user-defined>
    <meta:user-defined meta:name="OVERHEIDop.GmbID/DC.identifier">gmb-2026-394143</meta:user-defined>
    <meta:user-defined meta:name="OVERHEIDop.versieInformatie"/>
  </office:meta>
</office:document-meta>
</file>