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kapel aan de voorzijde en het realiseren van een bijgebouw aan zijkant van de woning op de locatie Henegouwenlaan 34  te Heemskerk, ingekomen 12 augustus 2026, DSO nummer 2026081200066, zaaknummer ODIJ-Z-26-18682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dakkapel aan de voorzijde en het realiseren van een bijgebouw aan zijkant van de woning op de locatie Henegouwenlaan 34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7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41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dakkapel aan de voorzijde en het realiseren van een bijgebouw aan zijkant van de woning op de locatie Henegouwenlaan 34  te Heemskerk, ingekomen 12 augustus 2026, DSO nummer 2026081200066, zaaknummer ODIJ-Z-26-186824</meta:user-defined>
    <meta:user-defined meta:name="DCTERMS.W3CDTF/DCTERMS.available">2026-08-20</meta:user-defined>
    <meta:user-defined meta:name="DCTERMS.W3CDTF/OVERHEIDop.jaargang">2026</meta:user-defined>
    <meta:user-defined meta:name="OVERHEIDop.publicationIssue">394140</meta:user-defined>
    <meta:user-defined meta:name="OVERHEIDop.GmbID/DC.identifier">gmb-2026-394140</meta:user-defined>
    <meta:user-defined meta:name="OVERHEIDop.versieInformatie"/>
  </office:meta>
</office:document-meta>
</file>