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nieuwbouwen van blok 1 en 2 aan Bergerslaan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Afgegeven omgevingsvergunningen 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5OV0233 Bergerslaan te Beverwijk, </text:span>nieuwbouw blok 1 en 2 Bergerslaan, verleend op 12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OV0233 </meta:user-defined>
    <dc:language>nl</dc:language>
    <meta:user-defined meta:name="OVERHEIDop.locatietype/OVERHEIDop.gebiedsmarkering">Weg</meta:user-defined>
    <meta:user-defined meta:name="DC.title">Toestemming voor het nieuwbouwen van blok 1 en 2 aan Bergerslaan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34</meta:user-defined>
    <meta:user-defined meta:name="OVERHEIDop.GmbID/DC.identifier">gmb-2026-394134</meta:user-defined>
    <meta:user-defined meta:name="OVERHEIDop.versieInformatie"/>
  </office:meta>
</office:document-meta>
</file>