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ingetrokken, reguliere procedure, Maanderbroekweg 10 Ede, het slopen van schuren tbv functiewijziging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17 augustus 2026</text:p>
            <text:p text:style-name="common-al">Zaaknummer 2026W1826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39412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2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ingetrokken, reguliere procedure, Maanderbroekweg 10 Ede, het slopen van schuren tbv functiewijziging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27</meta:user-defined>
    <meta:user-defined meta:name="OVERHEIDop.GmbID/DC.identifier">gmb-2026-394127</meta:user-defined>
    <meta:user-defined meta:name="OVERHEIDop.versieInformatie"/>
  </office:meta>
</office:document-meta>
</file>