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Mispel 263 Ede, het plaatsen van tijdelijke bouwwerken voor Stadslab (onderwijs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7 augustus 2026</text:p>
            <text:p text:style-name="common-al">Zaaknummer 2026W138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41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Mispel 263 Ede, het plaatsen van tijdelijke bouwwerken voor Stadslab (onderwijs)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25</meta:user-defined>
    <meta:user-defined meta:name="OVERHEIDop.GmbID/DC.identifier">gmb-2026-394125</meta:user-defined>
    <meta:user-defined meta:name="OVERHEIDop.versieInformatie"/>
  </office:meta>
</office:document-meta>
</file>