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evenementenvergunning Udensedreef 5374RK Scha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-08-2026 heeft de gemeente een aanvraag ontvangen voor activiteiten waarvoor een vergunningplicht geldt.</text:p>
            <text:p text:style-name="common-al">De aanvraag betreft de locatie Udensedreef 5374RK Schaijk, en is geregistreerd onder zaaknummer <text:span text:style-name="nadrukvet">65808-2026</text:span> met omschrijving "Lampionoptocht Docus de Das Avonturenpad op 19-12-2026"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9412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2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2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Maashorst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991ESUITE658082026</meta:user-defined>
    <meta:user-defined meta:name="DCTERMS.abstract">Lampionoptocht Docus de Das Avonturenpad op 19-12-2026</meta:user-defined>
    <dc:language>nl</dc:language>
    <meta:user-defined meta:name="OVERHEIDop.locatietype/OVERHEIDop.gebiedsmarkering">Punt</meta:user-defined>
    <meta:user-defined meta:name="DC.title">Ontvangen aanvraag evenementenvergunning Udensedreef 5374RK Scha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22</meta:user-defined>
    <meta:user-defined meta:name="OVERHEIDop.GmbID/DC.identifier">gmb-2026-394122</meta:user-defined>
    <meta:user-defined meta:name="OVERHEIDop.versieInformatie"/>
  </office:meta>
</office:document-meta>
</file>