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+ sloop - Asbestverwijdering en totaalsloop bijgebouw, Loubergweg 18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Loubergweg 18 Eerbeek</text:p>
            <text:p text:style-name="common-al">Voor: Melding mba compact asbest + sloop - Asbestverwijdering en totaalsloop bijgebouw</text:p>
            <text:p text:style-name="common-al">Zaakcode: ODV2026MAB02077</text:p>
            <text:p text:style-name="common-al">Dso verzoeknummer: 2026072701507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941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Brummen – Melding mba compact asbest + sloop - Asbestverwijdering en totaalsloop bijgebouw, Loubergweg 18 Eer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7</meta:user-defined>
    <meta:user-defined meta:name="OVERHEIDop.GmbID/DC.identifier">gmb-2026-394117</meta:user-defined>
    <meta:user-defined meta:name="OVERHEIDop.versieInformatie"/>
  </office:meta>
</office:document-meta>
</file>