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 TECHNISCH – KAMPDIJKLAAN 1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Kampdijklaan 14 Vught, aanpassen van een hekwerk aanpassen, Z26-311670.</text:p>
            <text:p text:style-name="common-al"/>
            <text:p text:style-name="common-al">De aanvraag is ontvangen op 18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1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 TECHNISCH – KAMPDIJKLAAN 14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116</meta:user-defined>
    <meta:user-defined meta:name="OVERHEIDop.GmbID/DC.identifier">gmb-2026-394116</meta:user-defined>
    <meta:user-defined meta:name="OVERHEIDop.versieInformatie"/>
  </office:meta>
</office:document-meta>
</file>