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Brummen – Melding mba compact Asbest + sloop - Sanering 24 woningen (deelplan 1), Jan Mankesstraat 7 Eerbe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Locatie: Jan Mankesstraat 7 Eerbeek</text:p>
            <text:p text:style-name="common-al">Voor: Melding mba compact Asbest + sloop - Sanering 24 woningen (deelplan 1)</text:p>
            <text:p text:style-name="common-al">Zaakcode: ODV2026MAB01988</text:p>
            <text:p text:style-name="common-al">Dso verzoeknummer: 2026072001680</text:p>
            <text:p text:style-name="common-al">
            <text:span text:style-name="nadrukvet">Inzien melding</text:span>
          </text:p>
            <text:p text:style-name="common-al">De melding en de bijbehorende stukken kunnen op afspraak worden ingezien. Zie voor het maken van een afspraak www.brummen.nl.</text:p>
            <text:p text:style-name="common-al">
            <text:span text:style-name="nadrukvet">Voor inlichtingen</text:span> kunt u terecht bij de Omgevingsdienst Veluwe. Neem daarvoor contact op met het team Vergunningen, bereikbaar (via (055) 580 1705 of info@odveluwe.nl. Deze bekendmaking heeft een informatief karakter. Er kan geen bezwaar of beroep worden ingesteld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>
            <text:p><text:span text:style-name="functie">Burgemeester en wethouders van Brummen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ummen</text:p>
            </table:table-cell>
            <table:table-cell office:value-type="string" table:style-name="header.C">
              <text:p text:style-name="headerright"><text:span text:style-name="nr">Nr. 394115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115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115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Brumm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Brummen</meta:user-defined>
    <meta:user-defined meta:name="OVERHEID.Gemeente/OVERHEID.authority">Brumm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dc:language>nl</dc:language>
    <meta:user-defined meta:name="OVERHEIDop.locatietype/OVERHEIDop.gebiedsmarkering">Adres</meta:user-defined>
    <meta:user-defined meta:name="DC.title">Gemeente Brummen – Melding mba compact Asbest + sloop - Sanering 24 woningen (deelplan 1), Jan Mankesstraat 7 Eerbeek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115</meta:user-defined>
    <meta:user-defined meta:name="OVERHEIDop.GmbID/DC.identifier">gmb-2026-394115</meta:user-defined>
    <meta:user-defined meta:name="OVERHEIDop.versieInformatie"/>
  </office:meta>
</office:document-meta>
</file>