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sloop - totaalsloop ligboxenstal, Brummenseweg 10A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Brummenseweg 10A Eerbeek</text:p>
            <text:p text:style-name="common-al">Voor: Melding mba compact sloop - totaalsloop ligboxenstal</text:p>
            <text:p text:style-name="common-al">Zaakcode: ODV2026MAB02078</text:p>
            <text:p text:style-name="common-al">Dso verzoeknummer: 2026072800059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941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Brummen – Melding mba compact sloop - totaalsloop ligboxenstal, Brummenseweg 10A Eerbe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11</meta:user-defined>
    <meta:user-defined meta:name="OVERHEIDop.GmbID/DC.identifier">gmb-2026-394111</meta:user-defined>
    <meta:user-defined meta:name="OVERHEIDop.versieInformatie"/>
  </office:meta>
</office:document-meta>
</file>